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arlito" svg:font-family="Carlito" style:font-family-generic="roman" style:font-pitch="variable"/>
    <style:font-face style:name="Noto Sans SC Regular" svg:font-family="Noto Sans SC Regular" style:font-family-generic="system" style:font-pitch="variable"/>
    <style:font-face style:name="Noto Sans Devanagari" svg:font-family="Noto Sans Devanagari" style:font-family-generic="system" style:font-pitch="variable"/>
    <style:font-face style:name="Arial" svg:font-family="Arial" style:font-family-generic="swiss" style:font-pitch="variable" svg:panose-1="2 11 6 4 2 2 2 2 2 4"/>
    <style:font-face style:name="Helvetica Neue" svg:font-family="Helvetica Neue" style:font-family-generic="roman"/>
    <style:font-face style:name="Liberation Mono" svg:font-family="Liberation Mono" style:font-family-generic="system" style:font-pitch="variable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roman"/>
    <style:font-face style:name="Aptos Display" svg:font-family="Aptos Display" style:font-family-generic="roman"/>
  </office:font-face-decls>
  <office:automatic-styles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itre1" style:master-page-name="MP0" style:family="paragraph">
      <style:paragraph-properties fo:break-before="page" fo:text-align="center"/>
      <style:text-properties style:font-name="Aptos" fo:font-size="18pt" style:font-size-asian="18pt" style:font-size-complex="22pt" fo:language="fr" fo:country="FR"/>
    </style:style>
    <style:style style:name="P3" style:parent-style-name="Standard" style:family="paragraph">
      <style:text-properties style:font-name="Aptos" fo:language="fr" fo:country="FR"/>
    </style:style>
    <style:style style:name="TableColumn5" style:family="table-column">
      <style:table-column-properties style:column-width="6.6861in" style:use-optimal-column-width="false"/>
    </style:style>
    <style:style style:name="Table4" style:family="table">
      <style:table-properties style:width="6.6861in" style:rel-width="100%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fo:background-color="#CAEDFB" style:writing-mode="lr-tb" fo:padding-top="0.0381in" fo:padding-left="0.0381in" fo:padding-bottom="0.0381in" fo:padding-right="0.0381in">
        <style:background-fill draw:fill="solid" draw:fill-color="#CAEDFB"/>
      </style:table-cell-properties>
    </style:style>
    <style:style style:name="P8" style:parent-style-name="Standard" style:family="paragraph">
      <style:paragraph-properties fo:text-align="center"/>
      <style:text-properties style:font-name="Aptos" fo:font-weight="bold" style:font-weight-asian="bold" style:font-weight-complex="bold" fo:language="fr" fo:country="FR"/>
    </style:style>
    <style:style style:name="P9" style:parent-style-name="Standard" style:family="paragraph">
      <style:paragraph-properties fo:text-align="center"/>
      <style:text-properties style:font-name="Aptos" fo:font-weight="bold" style:font-weight-asian="bold" style:font-weight-complex="bold" fo:language="fr" fo:country="FR"/>
    </style:style>
    <style:style style:name="P10" style:parent-style-name="Standard" style:family="paragraph">
      <style:text-properties style:font-name="Aptos" fo:font-weight="bold" style:font-weight-asian="bold" style:font-weight-complex="bold" fo:language="fr" fo:country="FR"/>
    </style:style>
    <style:style style:name="P11" style:parent-style-name="Standard" style:family="paragraph">
      <style:text-properties style:font-name="Aptos" fo:font-weight="bold" style:font-weight-asian="bold" style:font-weight-complex="bold" fo:language="fr" fo:country="FR"/>
    </style:style>
    <style:style style:name="T12" style:parent-style-name="Policepardéfaut" style:family="text">
      <style:text-properties style:font-name="Aptos" fo:language="fr" fo:country="FR"/>
    </style:style>
    <style:style style:name="T13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14" style:parent-style-name="Policepardéfaut" style:family="text">
      <style:text-properties style:font-name="Aptos" fo:language="fr" fo:country="FR"/>
    </style:style>
    <style:style style:name="T15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16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17" style:parent-style-name="Policepardéfaut" style:family="text">
      <style:text-properties style:font-name="Aptos" fo:language="fr" fo:country="FR"/>
    </style:style>
    <style:style style:name="P18" style:parent-style-name="Standard" style:family="paragraph">
      <style:text-properties style:font-name="Aptos" fo:language="fr" fo:country="FR"/>
    </style:style>
    <style:style style:name="T19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20" style:parent-style-name="Policepardéfaut" style:family="text">
      <style:text-properties style:font-name="Aptos" fo:language="fr" fo:country="FR"/>
    </style:style>
    <style:style style:name="T21" style:parent-style-name="Policepardéfaut" style:family="text">
      <style:text-properties style:font-name="Aptos" fo:font-style="italic" style:font-style-asian="italic" style:font-style-complex="italic" style:text-line-through-style="solid" style:text-line-through-width="auto" style:text-line-through-color="font-color" style:text-line-through-mode="continuous" style:text-line-through-type="single" fo:language="fr" fo:country="FR"/>
    </style:style>
    <style:style style:name="T22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23" style:parent-style-name="Policepardéfaut" style:family="text">
      <style:text-properties style:font-name="Aptos" fo:language="fr" fo:country="FR"/>
    </style:style>
    <style:style style:name="T24" style:parent-style-name="Policepardéfaut" style:family="text">
      <style:text-properties style:font-name="Aptos" fo:language="fr" fo:country="FR"/>
    </style:style>
    <style:style style:name="T25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26" style:parent-style-name="Policepardéfaut" style:family="text">
      <style:text-properties style:font-name="Aptos" fo:language="fr" fo:country="FR"/>
    </style:style>
    <style:style style:name="T27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28" style:parent-style-name="Textbody" style:family="paragraph">
      <style:paragraph-properties fo:margin-left="0.5236in" fo:text-indent="-0.2756in">
        <style:tab-stops/>
      </style:paragraph-properties>
      <style:text-properties fo:language="fr" fo:country="FR"/>
    </style:style>
    <style:style style:name="P29" style:parent-style-name="Normal" style:family="paragraph">
      <style:paragraph-properties fo:break-before="page"/>
      <style:text-properties style:font-name="Aptos"/>
    </style:style>
    <style:style style:name="P30" style:parent-style-name="Normal" style:family="paragraph">
      <style:paragraph-properties fo:text-align="center"/>
    </style:style>
    <style:style style:name="T31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32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T33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P34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35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36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37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38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39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40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1" style:parent-style-name="Paragraphedeliste" style:family="paragraph"/>
    <style:style style:name="T42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43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4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4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4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47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P48" style:parent-style-name="Paragraphedeliste" style:family="paragraph"/>
    <style:style style:name="T49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5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52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3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5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56" style:parent-style-name="Paragraphedeliste" style:family="paragraph"/>
    <style:style style:name="T57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58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59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6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6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62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63" style:parent-style-name="Normal" style:family="paragraph">
      <style:text-properties style:font-name="Aptos" fo:font-size="12pt" style:font-size-asian="12pt" style:font-size-complex="12pt"/>
    </style:style>
    <style:style style:name="P64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5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6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67" style:parent-style-name="Normal" style:family="paragraph">
      <style:paragraph-properties fo:background-color="#D9D9D9">
        <style:background-fill draw:fill="solid" draw:fill-color="#D9D9D9"/>
      </style:paragraph-properties>
    </style:style>
    <style:style style:name="T68" style:parent-style-name="Policepardéfaut" style:family="text">
      <style:text-properties style:font-name="Aptos" fo:font-size="12pt" style:font-size-asian="12pt" style:font-size-complex="12pt"/>
    </style:style>
    <style:style style:name="P69" style:parent-style-name="Normal" style:family="paragraph">
      <style:paragraph-properties fo:background-color="#D9D9D9">
        <style:background-fill draw:fill="solid" draw:fill-color="#D9D9D9"/>
      </style:paragraph-properties>
    </style:style>
    <style:style style:name="T70" style:parent-style-name="Policepardéfaut" style:family="text">
      <style:text-properties style:font-name="Aptos" fo:font-size="12pt" style:font-size-asian="12pt" style:font-size-complex="12pt"/>
    </style:style>
    <style:style style:name="T7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72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73" style:parent-style-name="Normal" style:family="paragraph">
      <style:text-properties style:font-name="Aptos" fo:font-size="12pt" style:font-size-asian="12pt" style:font-size-complex="12pt"/>
    </style:style>
    <style:style style:name="P74" style:parent-style-name="Paragraphedeliste" style:family="paragraph">
      <style:text-properties style:font-name="Aptos" fo:font-size="12pt" style:font-size-asian="12pt" style:font-size-complex="12pt"/>
    </style:style>
    <style:style style:name="P75" style:parent-style-name="Paragraphedeliste" style:family="paragraph">
      <style:text-properties style:font-name="Aptos" fo:font-size="12pt" style:font-size-asian="12pt" style:font-size-complex="12pt"/>
    </style:style>
    <style:style style:name="P76" style:parent-style-name="Paragraphedeliste" style:family="paragraph">
      <style:text-properties style:font-name="Aptos" fo:font-size="12pt" style:font-size-asian="12pt" style:font-size-complex="12pt"/>
    </style:style>
    <style:style style:name="P77" style:parent-style-name="Paragraphedeliste" style:family="paragraph">
      <style:text-properties style:font-name="Aptos" fo:font-size="12pt" style:font-size-asian="12pt" style:font-size-complex="12pt"/>
    </style:style>
    <style:style style:name="P78" style:parent-style-name="Normal" style:family="paragraph">
      <style:text-properties style:font-name="Aptos" fo:font-size="12pt" style:font-size-asian="12pt" style:font-size-complex="12pt"/>
    </style:style>
    <style:style style:name="P79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80" style:parent-style-name="Normal" style:family="paragraph">
      <style:text-properties style:font-name="Aptos" fo:font-size="12pt" style:font-size-asian="12pt" style:font-size-complex="12pt"/>
    </style:style>
    <style:style style:name="P81" style:parent-style-name="Paragraphedeliste" style:family="paragraph">
      <style:text-properties style:font-name="Aptos" fo:font-size="12pt" style:font-size-asian="12pt" style:font-size-complex="12pt"/>
    </style:style>
    <style:style style:name="P82" style:parent-style-name="Paragraphedeliste" style:family="paragraph">
      <style:text-properties style:font-name="Aptos" fo:font-size="12pt" style:font-size-asian="12pt" style:font-size-complex="12pt"/>
    </style:style>
    <style:style style:name="P83" style:parent-style-name="Paragraphedeliste" style:family="paragraph">
      <style:text-properties style:font-name="Aptos" fo:font-size="12pt" style:font-size-asian="12pt" style:font-size-complex="12pt"/>
    </style:style>
    <style:style style:name="P84" style:parent-style-name="Paragraphedeliste" style:family="paragraph">
      <style:text-properties style:font-name="Aptos" fo:font-size="12pt" style:font-size-asian="12pt" style:font-size-complex="12pt"/>
    </style:style>
    <style:style style:name="P85" style:parent-style-name="Paragraphedeliste" style:family="paragraph">
      <style:text-properties style:font-name="Aptos" fo:font-size="12pt" style:font-size-asian="12pt" style:font-size-complex="12pt"/>
    </style:style>
    <style:style style:name="P86" style:parent-style-name="Normal" style:family="paragraph">
      <style:text-properties style:font-name="Aptos" fo:font-size="12pt" style:font-size-asian="12pt" style:font-size-complex="12pt"/>
    </style:style>
    <style:style style:name="P87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88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89" style:parent-style-name="Normal" style:family="paragraph">
      <style:paragraph-properties fo:background-color="#D9D9D9">
        <style:background-fill draw:fill="solid" draw:fill-color="#D9D9D9"/>
      </style:paragraph-properties>
    </style:style>
    <style:style style:name="T9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9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92" style:parent-style-name="Normal" style:family="paragraph">
      <style:paragraph-properties fo:background-color="#D9D9D9">
        <style:background-fill draw:fill="solid" draw:fill-color="#D9D9D9"/>
      </style:paragraph-properties>
    </style:style>
    <style:style style:name="T93" style:parent-style-name="Policepardéfaut" style:family="text">
      <style:text-properties style:font-name="Aptos" fo:font-size="12pt" style:font-size-asian="12pt" style:font-size-complex="12pt"/>
    </style:style>
    <style:style style:name="T9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9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9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97" style:parent-style-name="Normal" style:family="paragraph">
      <style:text-properties style:font-name="Aptos" fo:font-size="12pt" style:font-size-asian="12pt" style:font-size-complex="12pt"/>
    </style:style>
    <style:style style:name="P98" style:parent-style-name="Paragraphedeliste" style:family="paragraph">
      <style:text-properties style:font-name="Aptos" fo:font-size="12pt" style:font-size-asian="12pt" style:font-size-complex="12pt"/>
    </style:style>
    <style:style style:name="P99" style:parent-style-name="Paragraphedeliste" style:family="paragraph">
      <style:text-properties style:font-name="Aptos" fo:font-size="12pt" style:font-size-asian="12pt" style:font-size-complex="12pt"/>
    </style:style>
    <style:style style:name="P100" style:parent-style-name="Paragraphedeliste" style:family="paragraph">
      <style:text-properties style:font-name="Aptos" fo:font-size="12pt" style:font-size-asian="12pt" style:font-size-complex="12pt"/>
    </style:style>
    <style:style style:name="P101" style:parent-style-name="Paragraphedeliste" style:family="paragraph">
      <style:text-properties style:font-name="Aptos" fo:font-size="12pt" style:font-size-asian="12pt" style:font-size-complex="12pt"/>
    </style:style>
    <style:style style:name="P102" style:parent-style-name="Paragraphedeliste" style:family="paragraph">
      <style:text-properties style:font-name="Aptos" fo:font-size="12pt" style:font-size-asian="12pt" style:font-size-complex="12pt"/>
    </style:style>
    <style:style style:name="P103" style:parent-style-name="Normal" style:family="paragraph">
      <style:text-properties style:font-name="Aptos" fo:font-size="12pt" style:font-size-asian="12pt" style:font-size-complex="12pt"/>
    </style:style>
    <style:style style:name="P104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05" style:parent-style-name="Normal" style:family="paragraph">
      <style:text-properties style:font-name="Aptos" fo:font-size="12pt" style:font-size-asian="12pt" style:font-size-complex="12pt"/>
    </style:style>
    <style:style style:name="P106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07" style:parent-style-name="Normal" style:family="paragraph">
      <style:text-properties style:font-name="Aptos" fo:font-size="12pt" style:font-size-asian="12pt" style:font-size-complex="12pt"/>
    </style:style>
    <style:style style:name="P108" style:parent-style-name="Normal" style:family="paragraph">
      <style:paragraph-properties fo:text-align="justify"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09" style:parent-style-name="Paragraphedeliste" style:family="paragraph">
      <style:text-properties style:font-name="Aptos" fo:font-size="12pt" style:font-size-asian="12pt" style:font-size-complex="12pt"/>
    </style:style>
    <style:style style:name="P110" style:parent-style-name="Paragraphedeliste" style:family="paragraph">
      <style:text-properties style:font-name="Aptos" fo:font-size="12pt" style:font-size-asian="12pt" style:font-size-complex="12pt"/>
    </style:style>
    <style:style style:name="P111" style:parent-style-name="Paragraphedeliste" style:family="paragraph">
      <style:text-properties style:font-name="Aptos" fo:font-size="12pt" style:font-size-asian="12pt" style:font-size-complex="12pt"/>
    </style:style>
    <style:style style:name="P112" style:parent-style-name="Paragraphedeliste" style:family="paragraph">
      <style:text-properties style:font-name="Aptos" fo:font-size="12pt" style:font-size-asian="12pt" style:font-size-complex="12pt"/>
    </style:style>
    <style:style style:name="P113" style:parent-style-name="Paragraphedeliste" style:family="paragraph">
      <style:text-properties style:font-name="Aptos" fo:font-size="12pt" style:font-size-asian="12pt" style:font-size-complex="12pt"/>
    </style:style>
    <style:style style:name="P114" style:parent-style-name="Normal" style:family="paragraph">
      <style:paragraph-properties fo:break-before="page"/>
      <style:text-properties style:font-name="Aptos" fo:font-size="12pt" style:font-size-asian="12pt" style:font-size-complex="12pt"/>
    </style:style>
    <style:style style:name="P115" style:parent-style-name="Normal" style:family="paragraph">
      <style:paragraph-properties fo:text-align="center"/>
    </style:style>
    <style:style style:name="T116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117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T118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P119" style:parent-style-name="Normal" style:family="paragraph">
      <style:text-properties style:font-name="Aptos" fo:font-weight="bold" style:font-weight-asian="bold" style:font-weight-complex="bold" fo:font-style="italic" style:font-style-asian="italic" style:font-style-complex="italic" fo:color="#C00000" style:text-position="sub 64.2%" fo:font-size="14pt" style:font-size-asian="14pt" style:font-size-complex="14pt"/>
    </style:style>
    <style:style style:name="P120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12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124" style:parent-style-name="Normal" style:family="paragraph">
      <style:text-properties style:font-name="Aptos" fo:font-size="12pt" style:font-size-asian="12pt" style:font-size-complex="12pt"/>
    </style:style>
    <style:style style:name="P125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26" style:parent-style-name="Paragraphedeliste" style:family="paragraph"/>
    <style:style style:name="T127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128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29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130" style:parent-style-name="Paragraphedeliste" style:family="paragraph"/>
    <style:style style:name="T131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132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33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134" style:parent-style-name="Paragraphedeliste" style:family="paragraph"/>
    <style:style style:name="T135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13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37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138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39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14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4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142" style:parent-style-name="Paragraphedeliste" style:family="paragraph"/>
    <style:style style:name="T143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14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4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14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47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148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49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50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51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52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53" style:parent-style-name="Normal" style:family="paragraph">
      <style:paragraph-properties fo:background-color="#D9D9D9">
        <style:background-fill draw:fill="solid" draw:fill-color="#D9D9D9"/>
      </style:paragraph-properties>
    </style:style>
    <style:style style:name="T154" style:parent-style-name="Policepardéfaut" style:family="text">
      <style:text-properties style:font-name="Aptos" fo:font-size="12pt" style:font-size-asian="12pt" style:font-size-complex="12pt" style:text-underline-type="single" style:text-underline-style="solid" style:text-underline-width="auto" style:text-underline-mode="continuous"/>
    </style:style>
    <style:style style:name="T155" style:parent-style-name="Policepardéfaut" style:family="text">
      <style:text-properties style:font-name="Aptos" fo:font-size="12pt" style:font-size-asian="12pt" style:font-size-complex="12pt"/>
    </style:style>
    <style:style style:name="T15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57" style:parent-style-name="Policepardéfaut" style:family="text">
      <style:text-properties style:font-name="Aptos" fo:font-size="12pt" style:font-size-asian="12pt" style:font-size-complex="12pt"/>
    </style:style>
    <style:style style:name="T158" style:parent-style-name="Policepardéfaut" style:family="text">
      <style:text-properties style:font-name="Aptos" fo:font-size="12pt" style:font-size-asian="12pt" style:font-size-complex="12pt" style:text-underline-type="single" style:text-underline-style="solid" style:text-underline-width="auto" style:text-underline-mode="continuous"/>
    </style:style>
    <style:style style:name="T159" style:parent-style-name="Policepardéfaut" style:family="text">
      <style:text-properties style:font-name="Aptos" fo:font-size="12pt" style:font-size-asian="12pt" style:font-size-complex="12pt"/>
    </style:style>
    <style:style style:name="P160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61" style:parent-style-name="Paragraphedeliste" style:family="paragraph">
      <style:text-properties style:font-name="Aptos" fo:font-size="12pt" style:font-size-asian="12pt" style:font-size-complex="12pt"/>
    </style:style>
    <style:style style:name="P162" style:parent-style-name="Paragraphedeliste" style:family="paragraph">
      <style:text-properties style:font-name="Aptos" fo:font-size="12pt" style:font-size-asian="12pt" style:font-size-complex="12pt"/>
    </style:style>
    <style:style style:name="P163" style:parent-style-name="Paragraphedeliste" style:family="paragraph">
      <style:text-properties style:font-name="Aptos" fo:font-size="12pt" style:font-size-asian="12pt" style:font-size-complex="12pt"/>
    </style:style>
    <style:style style:name="P164" style:parent-style-name="Paragraphedeliste" style:family="paragraph">
      <style:text-properties style:font-name="Aptos" fo:font-size="12pt" style:font-size-asian="12pt" style:font-size-complex="12pt"/>
    </style:style>
    <style:style style:name="P165" style:parent-style-name="Paragraphedeliste" style:family="paragraph"/>
    <style:style style:name="T166" style:parent-style-name="Policepardéfaut" style:family="text">
      <style:text-properties style:font-name="Aptos" fo:font-size="12pt" style:font-size-asian="12pt" style:font-size-complex="12pt"/>
    </style:style>
    <style:style style:name="P167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68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69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70" style:parent-style-name="Paragraphedeliste" style:family="paragraph">
      <style:text-properties style:font-name="Aptos" fo:font-size="12pt" style:font-size-asian="12pt" style:font-size-complex="12pt"/>
    </style:style>
    <style:style style:name="P171" style:parent-style-name="Paragraphedeliste" style:family="paragraph">
      <style:text-properties style:font-name="Aptos" fo:font-size="12pt" style:font-size-asian="12pt" style:font-size-complex="12pt"/>
    </style:style>
    <style:style style:name="P172" style:parent-style-name="Paragraphedeliste" style:family="paragraph">
      <style:text-properties style:font-name="Aptos" fo:font-size="12pt" style:font-size-asian="12pt" style:font-size-complex="12pt"/>
    </style:style>
    <style:style style:name="P173" style:parent-style-name="Paragraphedeliste" style:family="paragraph"/>
    <style:style style:name="T174" style:parent-style-name="Policepardéfaut" style:family="text">
      <style:text-properties style:font-name="Aptos" fo:font-size="12pt" style:font-size-asian="12pt" style:font-size-complex="12pt"/>
    </style:style>
    <style:style style:name="P175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76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77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78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79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80" style:parent-style-name="Normal" style:family="paragraph">
      <style:paragraph-properties fo:text-align="justify"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181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182" style:parent-style-name="Paragraphedeliste" style:family="paragraph">
      <style:text-properties style:font-name="Aptos" fo:font-size="12pt" style:font-size-asian="12pt" style:font-size-complex="12pt"/>
    </style:style>
    <style:style style:name="P183" style:parent-style-name="Paragraphedeliste" style:family="paragraph">
      <style:text-properties style:font-name="Aptos" fo:font-size="12pt" style:font-size-asian="12pt" style:font-size-complex="12pt"/>
    </style:style>
    <style:style style:name="P184" style:parent-style-name="Paragraphedeliste" style:family="paragraph">
      <style:text-properties style:font-name="Aptos" fo:font-size="12pt" style:font-size-asian="12pt" style:font-size-complex="12pt"/>
    </style:style>
    <style:style style:name="P185" style:parent-style-name="Paragraphedeliste" style:family="paragraph">
      <style:text-properties style:font-name="Aptos" fo:font-size="12pt" style:font-size-asian="12pt" style:font-size-complex="12pt"/>
    </style:style>
    <style:style style:name="P186" style:parent-style-name="Paragraphedeliste" style:family="paragraph">
      <style:text-properties style:font-name="Aptos" fo:font-size="12pt" style:font-size-asian="12pt" style:font-size-complex="12pt"/>
    </style:style>
    <style:style style:name="P187" style:parent-style-name="Paragraphedeliste" style:family="paragraph">
      <style:text-properties style:font-name="Aptos" fo:font-size="12pt" style:font-size-asian="12pt" style:font-size-complex="12pt"/>
    </style:style>
    <style:style style:name="P188" style:parent-style-name="Paragraphedeliste" style:family="paragraph">
      <style:text-properties style:font-name="Aptos" fo:font-size="12pt" style:font-size-asian="12pt" style:font-size-complex="12pt"/>
    </style:style>
    <style:style style:name="P189" style:parent-style-name="Paragraphedeliste" style:family="paragraph">
      <style:text-properties style:font-name="Aptos" fo:font-size="12pt" style:font-size-asian="12pt" style:font-size-complex="12pt"/>
    </style:style>
    <style:style style:name="P190" style:parent-style-name="Paragraphedeliste" style:family="paragraph"/>
    <style:style style:name="T191" style:parent-style-name="Policepardéfaut" style:family="text">
      <style:text-properties style:font-name="Aptos" fo:font-size="12pt" style:font-size-asian="12pt" style:font-size-complex="12pt"/>
    </style:style>
    <style:style style:name="P192" style:parent-style-name="Normal" style:family="paragraph">
      <style:paragraph-properties fo:break-before="page"/>
      <style:text-properties style:font-name="Aptos" fo:font-weight="bold" style:font-weight-asian="bold" style:font-weight-complex="bold" fo:font-size="14pt" style:font-size-asian="14pt" style:font-size-complex="14pt" fo:hyphenate="true"/>
    </style:style>
    <style:style style:name="P193" style:parent-style-name="Normal" style:family="paragraph">
      <style:paragraph-properties fo:text-align="center" fo:margin-left="0.25in">
        <style:tab-stops/>
      </style:paragraph-properties>
    </style:style>
    <style:style style:name="T194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195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P196" style:parent-style-name="Normal" style:family="paragraph">
      <style:paragraph-properties fo:text-align="center"/>
      <style:text-properties style:font-name="Aptos" fo:font-weight="bold" style:font-weight-asian="bold" style:font-weight-complex="bold" fo:font-size="14pt" style:font-size-asian="14pt" style:font-size-complex="14pt"/>
    </style:style>
    <style:style style:name="P197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198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199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200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201" style:parent-style-name="Normal" style:family="paragraph">
      <style:text-properties style:font-name="Aptos" fo:font-size="12pt" style:font-size-asian="12pt" style:font-size-complex="12pt"/>
    </style:style>
    <style:style style:name="P202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03" style:parent-style-name="Paragraphedeliste" style:family="paragraph"/>
    <style:style style:name="T204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20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0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07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08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09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1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1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212" style:parent-style-name="Paragraphedeliste" style:family="paragraph"/>
    <style:style style:name="T213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21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1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1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217" style:parent-style-name="Paragraphedeliste" style:family="paragraph"/>
    <style:style style:name="T218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219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20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2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222" style:parent-style-name="Paragraphedeliste" style:family="paragraph"/>
    <style:style style:name="T223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22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2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26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27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28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229" style:parent-style-name="Paragraphedeliste" style:family="paragraph"/>
    <style:style style:name="T230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231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32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33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T234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35" style:parent-style-name="Policepardéfaut" style:family="text">
      <style:text-properties style:font-name="Aptos" fo:font-style="italic" style:font-style-asian="italic" style:font-style-complex="italic" fo:font-size="12pt" style:font-size-asian="12pt" style:font-size-complex="12pt"/>
    </style:style>
    <style:style style:name="P236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237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38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39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40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41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242" style:parent-style-name="Paragraphedeliste" style:family="paragraph">
      <style:text-properties style:font-name="Aptos" fo:font-size="12pt" style:font-size-asian="12pt" style:font-size-complex="12pt"/>
    </style:style>
    <style:style style:name="P243" style:parent-style-name="Paragraphedeliste" style:family="paragraph">
      <style:text-properties style:font-name="Aptos" fo:font-size="12pt" style:font-size-asian="12pt" style:font-size-complex="12pt"/>
    </style:style>
    <style:style style:name="P244" style:parent-style-name="Paragraphedeliste" style:family="paragraph">
      <style:text-properties style:font-name="Aptos" fo:font-size="12pt" style:font-size-asian="12pt" style:font-size-complex="12pt"/>
    </style:style>
    <style:style style:name="P245" style:parent-style-name="Paragraphedeliste" style:family="paragraph">
      <style:text-properties style:font-name="Aptos" fo:font-size="12pt" style:font-size-asian="12pt" style:font-size-complex="12pt"/>
    </style:style>
    <style:style style:name="P246" style:parent-style-name="Paragraphedeliste" style:family="paragraph">
      <style:text-properties style:font-name="Aptos" fo:font-size="12pt" style:font-size-asian="12pt" style:font-size-complex="12pt"/>
    </style:style>
    <style:style style:name="P247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248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49" style:parent-style-name="Normal" style:family="paragraph">
      <style:text-properties style:font-name="Aptos" fo:font-size="12pt" style:font-size-asian="12pt" style:font-size-complex="12pt"/>
    </style:style>
    <style:style style:name="P250" style:parent-style-name="Paragraphedeliste" style:family="paragraph">
      <style:text-properties style:font-name="Aptos" fo:font-size="12pt" style:font-size-asian="12pt" style:font-size-complex="12pt"/>
    </style:style>
    <style:style style:name="P251" style:parent-style-name="Paragraphedeliste" style:family="paragraph">
      <style:text-properties style:font-name="Aptos" fo:font-size="12pt" style:font-size-asian="12pt" style:font-size-complex="12pt"/>
    </style:style>
    <style:style style:name="P252" style:parent-style-name="Paragraphedeliste" style:family="paragraph">
      <style:text-properties style:font-name="Aptos" fo:font-size="12pt" style:font-size-asian="12pt" style:font-size-complex="12pt"/>
    </style:style>
    <style:style style:name="P253" style:parent-style-name="Paragraphedeliste" style:family="paragraph">
      <style:text-properties style:font-name="Aptos" fo:font-size="12pt" style:font-size-asian="12pt" style:font-size-complex="12pt"/>
    </style:style>
    <style:style style:name="P254" style:parent-style-name="Paragraphedeliste" style:family="paragraph">
      <style:text-properties style:font-name="Aptos" fo:font-size="12pt" style:font-size-asian="12pt" style:font-size-complex="12pt"/>
    </style:style>
    <style:style style:name="P255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256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57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258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59" style:parent-style-name="Normal" style:family="paragraph">
      <style:paragraph-properties fo:background-color="#F2F2F2">
        <style:background-fill draw:fill="solid" draw:fill-color="#F2F2F2"/>
      </style:paragraph-properties>
      <style:text-properties style:font-name="Aptos" fo:font-size="12pt" style:font-size-asian="12pt" style:font-size-complex="12pt"/>
    </style:style>
    <style:style style:name="P260" style:parent-style-name="Normal" style:family="paragraph">
      <style:paragraph-properties fo:text-align="justify"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261" style:parent-style-name="Normal" style:family="paragraph">
      <style:text-properties style:font-name="Aptos" fo:font-size="12pt" style:font-size-asian="12pt" style:font-size-complex="12pt"/>
    </style:style>
    <style:style style:name="P262" style:parent-style-name="Paragraphedeliste" style:family="paragraph">
      <style:text-properties style:font-name="Aptos" fo:font-size="12pt" style:font-size-asian="12pt" style:font-size-complex="12pt"/>
    </style:style>
    <style:style style:name="P263" style:parent-style-name="Paragraphedeliste" style:family="paragraph">
      <style:text-properties style:font-name="Aptos" fo:font-size="12pt" style:font-size-asian="12pt" style:font-size-complex="12pt"/>
    </style:style>
    <style:style style:name="P264" style:parent-style-name="Paragraphedeliste" style:family="paragraph">
      <style:text-properties style:font-name="Aptos" fo:font-size="12pt" style:font-size-asian="12pt" style:font-size-complex="12pt"/>
    </style:style>
    <style:style style:name="P265" style:parent-style-name="Paragraphedeliste" style:family="paragraph">
      <style:text-properties style:font-name="Aptos" fo:font-size="12pt" style:font-size-asian="12pt" style:font-size-complex="12pt"/>
    </style:style>
    <style:style style:name="P266" style:parent-style-name="Paragraphedeliste" style:family="paragraph"/>
    <style:style style:name="T267" style:parent-style-name="Policepardéfaut" style:family="text">
      <style:text-properties style:font-name="Aptos" fo:font-size="12pt" style:font-size-asian="12pt" style:font-size-complex="12pt"/>
    </style:style>
    <style:style style:name="P268" style:parent-style-name="Normal" style:family="paragraph">
      <style:paragraph-properties fo:break-before="page"/>
      <style:text-properties style:font-name="Aptos" fo:font-size="12pt" style:font-size-asian="12pt" style:font-size-complex="12pt"/>
    </style:style>
    <style:style style:name="P269" style:parent-style-name="Normal" style:family="paragraph">
      <style:paragraph-properties fo:text-align="center" fo:margin-left="0.25in">
        <style:tab-stops/>
      </style:paragraph-properties>
    </style:style>
    <style:style style:name="T270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271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P272" style:parent-style-name="Normal" style:family="paragraph">
      <style:paragraph-properties fo:text-align="center"/>
      <style:text-properties style:font-name="Aptos" fo:font-weight="bold" style:font-weight-asian="bold" style:font-weight-complex="bold" fo:font-size="14pt" style:font-size-asian="14pt" style:font-size-complex="14pt"/>
    </style:style>
    <style:style style:name="P273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274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275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weight="bold" style:font-weight-asian="bold" style:font-weight-complex="bold" fo:font-size="12pt" style:font-size-asian="12pt" style:font-size-complex="12pt"/>
    </style:style>
    <style:style style:name="P276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  <style:text-properties style:font-name="Aptos" fo:font-size="12pt" style:font-size-asian="12pt" style:font-size-complex="12pt"/>
    </style:style>
    <style:style style:name="P277" style:parent-style-name="Normal" style:family="paragraph">
      <style:text-properties style:font-name="Aptos" fo:font-size="12pt" style:font-size-asian="12pt" style:font-size-complex="12pt"/>
    </style:style>
    <style:style style:name="P278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79" style:parent-style-name="Standard" style:family="paragraph"/>
    <style:style style:name="T280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281" style:parent-style-name="Policepardéfaut" style:family="text">
      <style:text-properties style:font-name="Aptos" fo:language="fr" fo:country="FR"/>
    </style:style>
    <style:style style:name="T282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283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284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285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286" style:parent-style-name="Standard" style:family="paragraph"/>
    <style:style style:name="T287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288" style:parent-style-name="Policepardéfaut" style:family="text">
      <style:text-properties style:font-name="Aptos" fo:language="fr" fo:country="FR"/>
    </style:style>
    <style:style style:name="T289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290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291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292" style:parent-style-name="Standard" style:family="paragraph">
      <style:text-properties style:font-name="Aptos" fo:font-weight="bold" style:font-weight-asian="bold" style:font-weight-complex="bold" fo:language="fr" fo:country="FR"/>
    </style:style>
    <style:style style:name="P293" style:parent-style-name="Standard" style:family="paragraph"/>
    <style:style style:name="T294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295" style:parent-style-name="Policepardéfaut" style:family="text">
      <style:text-properties style:font-name="Aptos" fo:language="fr" fo:country="FR"/>
    </style:style>
    <style:style style:name="T296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297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298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299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300" style:parent-style-name="Standard" style:family="paragraph"/>
    <style:style style:name="T301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302" style:parent-style-name="Policepardéfaut" style:family="text">
      <style:text-properties style:font-name="Aptos" fo:language="fr" fo:country="FR"/>
    </style:style>
    <style:style style:name="T303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04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05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06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07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08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09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10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11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312" style:parent-style-name="Standard" style:family="paragraph"/>
    <style:style style:name="T313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314" style:parent-style-name="Policepardéfaut" style:family="text">
      <style:text-properties style:font-name="Aptos" fo:language="fr" fo:country="FR"/>
    </style:style>
    <style:style style:name="T315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16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17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18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19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20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P321" style:parent-style-name="Normal" style:family="paragraph">
      <style:text-properties style:font-name="Aptos" fo:font-size="12pt" style:font-size-asian="12pt" style:font-size-complex="12pt"/>
    </style:style>
    <style:style style:name="P322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323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24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25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26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27" style:parent-style-name="Normal" style:family="paragraph">
      <style:text-properties style:font-name="Aptos" fo:font-size="12pt" style:font-size-asian="12pt" style:font-size-complex="12pt"/>
    </style:style>
    <style:style style:name="P328" style:parent-style-name="Paragraphedeliste" style:family="paragraph">
      <style:text-properties style:font-name="Aptos" fo:font-size="12pt" style:font-size-asian="12pt" style:font-size-complex="12pt"/>
    </style:style>
    <style:style style:name="P329" style:parent-style-name="Paragraphedeliste" style:family="paragraph">
      <style:text-properties style:font-name="Aptos" fo:font-size="12pt" style:font-size-asian="12pt" style:font-size-complex="12pt"/>
    </style:style>
    <style:style style:name="P330" style:parent-style-name="Paragraphedeliste" style:family="paragraph">
      <style:text-properties style:font-name="Aptos" fo:font-size="12pt" style:font-size-asian="12pt" style:font-size-complex="12pt"/>
    </style:style>
    <style:style style:name="P331" style:parent-style-name="Paragraphedeliste" style:family="paragraph">
      <style:text-properties style:font-name="Aptos" fo:font-size="12pt" style:font-size-asian="12pt" style:font-size-complex="12pt"/>
    </style:style>
    <style:style style:name="P332" style:parent-style-name="Paragraphedeliste" style:family="paragraph">
      <style:text-properties style:font-name="Aptos" fo:font-size="12pt" style:font-size-asian="12pt" style:font-size-complex="12pt"/>
    </style:style>
    <style:style style:name="P333" style:parent-style-name="Normal" style:family="paragraph">
      <style:text-properties style:font-name="Aptos" fo:font-size="12pt" style:font-size-asian="12pt" style:font-size-complex="12pt"/>
    </style:style>
    <style:style style:name="P334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35" style:parent-style-name="Normal" style:family="paragraph">
      <style:text-properties style:font-name="Aptos" fo:font-size="12pt" style:font-size-asian="12pt" style:font-size-complex="12pt"/>
    </style:style>
    <style:style style:name="P336" style:parent-style-name="Paragraphedeliste" style:family="paragraph">
      <style:text-properties style:font-name="Aptos" fo:font-size="12pt" style:font-size-asian="12pt" style:font-size-complex="12pt"/>
    </style:style>
    <style:style style:name="P337" style:parent-style-name="Paragraphedeliste" style:family="paragraph">
      <style:text-properties style:font-name="Aptos" fo:font-size="12pt" style:font-size-asian="12pt" style:font-size-complex="12pt"/>
    </style:style>
    <style:style style:name="P338" style:parent-style-name="Paragraphedeliste" style:family="paragraph">
      <style:text-properties style:font-name="Aptos" fo:font-size="12pt" style:font-size-asian="12pt" style:font-size-complex="12pt"/>
    </style:style>
    <style:style style:name="P339" style:parent-style-name="Paragraphedeliste" style:family="paragraph">
      <style:text-properties style:font-name="Aptos" fo:font-size="12pt" style:font-size-asian="12pt" style:font-size-complex="12pt"/>
    </style:style>
    <style:style style:name="P340" style:parent-style-name="Paragraphedeliste" style:family="paragraph">
      <style:text-properties style:font-name="Aptos" fo:font-size="12pt" style:font-size-asian="12pt" style:font-size-complex="12pt"/>
    </style:style>
    <style:style style:name="P341" style:parent-style-name="Normal" style:family="paragraph">
      <style:text-properties style:font-name="Aptos" fo:font-size="12pt" style:font-size-asian="12pt" style:font-size-complex="12pt"/>
    </style:style>
    <style:style style:name="P342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43" style:parent-style-name="Normal" style:family="paragraph">
      <style:text-properties style:font-name="Aptos" fo:font-size="12pt" style:font-size-asian="12pt" style:font-size-complex="12pt"/>
    </style:style>
    <style:style style:name="P344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45" style:parent-style-name="Normal" style:family="paragraph">
      <style:text-properties style:font-name="Aptos" fo:font-size="12pt" style:font-size-asian="12pt" style:font-size-complex="12pt"/>
    </style:style>
    <style:style style:name="P346" style:parent-style-name="Normal" style:family="paragraph">
      <style:paragraph-properties fo:text-align="justify"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47" style:parent-style-name="Normal" style:family="paragraph">
      <style:text-properties style:font-name="Aptos" fo:font-size="12pt" style:font-size-asian="12pt" style:font-size-complex="12pt"/>
    </style:style>
    <style:style style:name="P348" style:parent-style-name="Paragraphedeliste" style:family="paragraph">
      <style:text-properties style:font-name="Aptos" fo:font-size="12pt" style:font-size-asian="12pt" style:font-size-complex="12pt"/>
    </style:style>
    <style:style style:name="P349" style:parent-style-name="Paragraphedeliste" style:family="paragraph">
      <style:text-properties style:font-name="Aptos" fo:font-size="12pt" style:font-size-asian="12pt" style:font-size-complex="12pt"/>
    </style:style>
    <style:style style:name="P350" style:parent-style-name="Paragraphedeliste" style:family="paragraph">
      <style:text-properties style:font-name="Aptos" fo:font-size="12pt" style:font-size-asian="12pt" style:font-size-complex="12pt"/>
    </style:style>
    <style:style style:name="P351" style:parent-style-name="Paragraphedeliste" style:family="paragraph">
      <style:text-properties style:font-name="Aptos" fo:font-size="12pt" style:font-size-asian="12pt" style:font-size-complex="12pt"/>
    </style:style>
    <style:style style:name="P352" style:parent-style-name="Paragraphedeliste" style:family="paragraph"/>
    <style:style style:name="T353" style:parent-style-name="Policepardéfaut" style:family="text">
      <style:text-properties style:font-name="Aptos" fo:font-size="12pt" style:font-size-asian="12pt" style:font-size-complex="12pt"/>
    </style:style>
    <style:style style:name="T354" style:parent-style-name="Policepardéfaut" style:family="text">
      <style:text-properties style:font-name="Aptos"/>
    </style:style>
    <style:style style:name="P355" style:parent-style-name="Normal" style:family="paragraph">
      <style:paragraph-properties fo:break-before="page"/>
    </style:style>
    <style:style style:name="P356" style:parent-style-name="Normal" style:family="paragraph">
      <style:paragraph-properties fo:text-align="center"/>
    </style:style>
    <style:style style:name="T357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358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T359" style:parent-style-name="Policepardéfaut" style:family="text">
      <style:text-properties style:font-name="Aptos" fo:font-weight="bold" style:font-weight-asian="bold" style:font-weight-complex="bold" fo:font-size="14pt" style:font-size-asian="14pt" style:font-size-complex="14pt"/>
    </style:style>
    <style:style style:name="T360" style:parent-style-name="Policepardéfaut" style:family="text">
      <style:text-properties style:font-name="Aptos" fo:font-weight="bold" style:font-weight-asian="bold" style:font-weight-complex="bold" style:text-position="super 64.2%" fo:font-size="14pt" style:font-size-asian="14pt" style:font-size-complex="14pt"/>
    </style:style>
    <style:style style:name="P361" style:parent-style-name="Normal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P36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</style:style>
    <style:style style:name="T363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T364" style:parent-style-name="Policepardéfaut" style:family="text">
      <style:text-properties style:font-name="Aptos" fo:font-weight="bold" style:font-weight-asian="bold" style:font-weight-complex="bold" style:text-position="super 66.6%" fo:font-size="12pt" style:font-size-asian="12pt" style:font-size-complex="12pt"/>
    </style:style>
    <style:style style:name="T365" style:parent-style-name="Policepardéfaut" style:family="text">
      <style:text-properties style:font-name="Aptos" fo:font-weight="bold" style:font-weight-asian="bold" style:font-weight-complex="bold" fo:font-size="12pt" style:font-size-asian="12pt" style:font-size-complex="12pt"/>
    </style:style>
    <style:style style:name="P366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background-color="#CAEDFB">
        <style:background-fill draw:fill="solid" draw:fill-color="#CAEDFB"/>
      </style:paragraph-properties>
    </style:style>
    <style:style style:name="T367" style:parent-style-name="Policepardéfaut" style:family="text">
      <style:text-properties style:font-name="Aptos" fo:font-size="12pt" style:font-size-asian="12pt" style:font-size-complex="12pt"/>
    </style:style>
    <style:style style:name="T368" style:parent-style-name="Policepardéfaut" style:family="text">
      <style:text-properties fo:font-size="12pt" style:font-size-asian="12pt" style:font-size-complex="12pt"/>
    </style:style>
    <style:style style:name="P369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70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71" style:parent-style-name="Standard" style:family="paragraph"/>
    <style:style style:name="T372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373" style:parent-style-name="Policepardéfaut" style:family="text">
      <style:text-properties style:font-name="Aptos" fo:language="fr" fo:country="FR"/>
    </style:style>
    <style:style style:name="T374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75" style:parent-style-name="Policepardéfaut" style:family="text">
      <style:text-properties style:font-name="Aptos" fo:font-style="italic" style:font-style-asian="italic" style:font-style-complex="italic" style:text-underline-type="single" style:text-underline-style="dotted" style:text-underline-width="auto" style:text-underline-mode="continuous" fo:language="fr" fo:country="FR"/>
    </style:style>
    <style:style style:name="T376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77" style:parent-style-name="Policepardéfaut" style:family="text">
      <style:text-properties style:font-name="Aptos" fo:language="fr" fo:country="FR"/>
    </style:style>
    <style:style style:name="T378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79" style:parent-style-name="Policepardéfaut" style:family="text">
      <style:text-properties style:font-name="Aptos" fo:language="fr" fo:country="FR"/>
    </style:style>
    <style:style style:name="P380" style:parent-style-name="Standard" style:family="paragraph"/>
    <style:style style:name="T381" style:parent-style-name="Policepardéfaut" style:family="text">
      <style:text-properties style:font-name="Aptos" fo:font-weight="bold" style:font-weight-asian="bold" style:font-weight-complex="bold" fo:language="fr" fo:country="FR"/>
    </style:style>
    <style:style style:name="T382" style:parent-style-name="Policepardéfaut" style:family="text">
      <style:text-properties style:font-name="Aptos" fo:language="fr" fo:country="FR"/>
    </style:style>
    <style:style style:name="T383" style:parent-style-name="Policepardéfaut" style:family="text">
      <style:text-properties style:font-name="Aptos" fo:font-style="italic" style:font-style-asian="italic" style:font-style-complex="italic" fo:language="fr" fo:country="FR"/>
    </style:style>
    <style:style style:name="T384" style:parent-style-name="Policepardéfaut" style:family="text">
      <style:text-properties style:font-name="Aptos" fo:language="fr" fo:country="FR"/>
    </style:style>
    <style:style style:name="T385" style:parent-style-name="Policepardéfaut" style:family="text">
      <style:text-properties style:font-name="Aptos" style:text-underline-type="single" style:text-underline-style="dotted" style:text-underline-width="auto" style:text-underline-mode="continuous" fo:language="fr" fo:country="FR"/>
    </style:style>
    <style:style style:name="T386" style:parent-style-name="Policepardéfaut" style:family="text">
      <style:text-properties style:font-name="Aptos" fo:language="fr" fo:country="FR"/>
    </style:style>
    <style:style style:name="T387" style:parent-style-name="Policepardéfaut" style:family="text">
      <style:text-properties style:font-name="Aptos" fo:font-style="italic" style:font-style-asian="italic" style:font-style-complex="italic" style:text-underline-type="single" style:text-underline-style="solid" style:text-underline-width="auto" style:text-underline-mode="continuous" fo:language="fr" fo:country="FR"/>
    </style:style>
    <style:style style:name="T388" style:parent-style-name="Policepardéfaut" style:family="text">
      <style:text-properties style:font-name="Aptos" fo:language="fr" fo:country="FR"/>
    </style:style>
    <style:style style:name="P389" style:parent-style-name="Normal" style:family="paragraph">
      <style:text-properties style:font-name="Aptos" fo:font-size="12pt" style:font-size-asian="12pt" style:font-size-complex="12pt"/>
    </style:style>
    <style:style style:name="P390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91" style:parent-style-name="Normal" style:family="paragraph">
      <style:text-properties style:font-name="Apto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92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93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394" style:parent-style-name="Standard" style:family="paragraph">
      <style:text-properties style:font-name="Aptos" fo:language="fr" fo:country="FR"/>
    </style:style>
    <style:style style:name="P395" style:parent-style-name="Standard" style:family="paragraph">
      <style:paragraph-properties fo:text-align="justify"/>
      <style:text-properties style:font-name="Aptos" fo:language="fr" fo:country="FR"/>
    </style:style>
    <style:style style:name="P396" style:parent-style-name="Standard" style:family="paragraph">
      <style:paragraph-properties fo:text-align="justify"/>
      <style:text-properties style:font-name="Aptos" fo:language="fr" fo:country="FR"/>
    </style:style>
    <style:style style:name="P397" style:parent-style-name="Standard" style:family="paragraph">
      <style:paragraph-properties fo:text-align="justify"/>
      <style:text-properties style:font-name="Aptos" fo:language="fr" fo:country="FR"/>
    </style:style>
    <style:style style:name="P398" style:parent-style-name="Standard" style:family="paragraph">
      <style:paragraph-properties fo:text-align="justify"/>
      <style:text-properties style:font-name="Aptos" fo:language="fr" fo:country="FR"/>
    </style:style>
    <style:style style:name="P399" style:parent-style-name="Standard" style:family="paragraph">
      <style:paragraph-properties fo:text-align="justify"/>
      <style:text-properties style:font-name="Aptos" fo:language="fr" fo:country="FR"/>
    </style:style>
    <style:style style:name="P400" style:parent-style-name="Standard" style:family="paragraph">
      <style:paragraph-properties fo:text-align="justify"/>
      <style:text-properties style:font-name="Aptos" fo:language="fr" fo:country="FR"/>
    </style:style>
    <style:style style:name="P401" style:parent-style-name="Standard" style:family="paragraph">
      <style:paragraph-properties fo:text-align="justify"/>
      <style:text-properties style:font-name="Aptos" fo:language="fr" fo:country="FR"/>
    </style:style>
    <style:style style:name="P402" style:parent-style-name="Standard" style:family="paragraph">
      <style:paragraph-properties fo:text-align="justify"/>
      <style:text-properties style:font-name="Aptos" fo:language="fr" fo:country="FR"/>
    </style:style>
    <style:style style:name="P403" style:parent-style-name="Standard" style:family="paragraph">
      <style:paragraph-properties fo:text-align="justify"/>
      <style:text-properties style:font-name="Aptos" fo:language="fr" fo:country="FR"/>
    </style:style>
    <style:style style:name="P404" style:parent-style-name="Standard" style:family="paragraph">
      <style:paragraph-properties fo:text-align="justify"/>
      <style:text-properties style:font-name="Aptos" fo:language="fr" fo:country="FR"/>
    </style:style>
    <style:style style:name="P405" style:parent-style-name="Standard" style:family="paragraph">
      <style:paragraph-properties fo:text-align="justify"/>
      <style:text-properties style:font-name="Aptos" fo:language="fr" fo:country="FR"/>
    </style:style>
    <style:style style:name="P406" style:parent-style-name="Standard" style:family="paragraph">
      <style:text-properties style:font-name="Aptos" fo:language="fr" fo:country="FR"/>
    </style:style>
    <style:style style:name="P407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408" style:parent-style-name="Standard" style:family="paragraph">
      <style:paragraph-properties fo:margin-left="0.5in">
        <style:tab-stops/>
      </style:paragraph-properties>
      <style:text-properties style:font-name="Aptos" fo:language="fr" fo:country="FR"/>
    </style:style>
    <style:style style:name="P409" style:parent-style-name="Standard" style:family="paragraph">
      <style:text-properties style:font-name="Aptos" fo:language="fr" fo:country="FR"/>
    </style:style>
    <style:style style:name="P410" style:parent-style-name="Standard" style:family="paragraph">
      <style:text-properties style:font-name="Aptos" fo:language="fr" fo:country="FR"/>
    </style:style>
    <style:style style:name="P411" style:parent-style-name="Standard" style:family="paragraph">
      <style:text-properties style:font-name="Aptos" fo:language="fr" fo:country="FR"/>
    </style:style>
    <style:style style:name="P412" style:parent-style-name="Standard" style:family="paragraph">
      <style:text-properties style:font-name="Aptos" fo:language="fr" fo:country="FR"/>
    </style:style>
    <style:style style:name="P413" style:parent-style-name="Standard" style:family="paragraph">
      <style:text-properties style:font-name="Aptos" fo:language="fr" fo:country="FR"/>
    </style:style>
    <style:style style:name="P414" style:parent-style-name="Standard" style:family="paragraph">
      <style:text-properties style:font-name="Aptos" fo:language="fr" fo:country="FR"/>
    </style:style>
    <style:style style:name="P415" style:parent-style-name="Standard" style:family="paragraph">
      <style:text-properties style:font-name="Aptos" fo:language="fr" fo:country="FR"/>
    </style:style>
    <style:style style:name="P416" style:parent-style-name="Standard" style:family="paragraph">
      <style:text-properties style:font-name="Aptos" fo:language="fr" fo:country="FR"/>
    </style:style>
    <style:style style:name="P417" style:parent-style-name="Standard" style:family="paragraph">
      <style:text-properties style:font-name="Aptos" fo:language="fr" fo:country="FR"/>
    </style:style>
    <style:style style:name="P418" style:parent-style-name="Standard" style:family="paragraph">
      <style:text-properties style:font-name="Aptos" fo:language="fr" fo:country="FR"/>
    </style:style>
    <style:style style:name="P419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420" style:parent-style-name="Standard" style:family="paragraph">
      <style:text-properties style:font-name="Aptos" fo:language="fr" fo:country="FR"/>
    </style:style>
    <style:style style:name="P421" style:parent-style-name="Normal" style:family="paragraph">
      <style:paragraph-properties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422" style:parent-style-name="Standard" style:family="paragraph">
      <style:text-properties style:font-name="Aptos" fo:language="fr" fo:country="FR"/>
    </style:style>
    <style:style style:name="P423" style:parent-style-name="Normal" style:family="paragraph">
      <style:paragraph-properties fo:text-align="justify" fo:background-color="#D9D9D9">
        <style:background-fill draw:fill="solid" draw:fill-color="#D9D9D9"/>
      </style:paragraph-properties>
      <style:text-properties style:font-name="Aptos" fo:font-size="12pt" style:font-size-asian="12pt" style:font-size-complex="12pt"/>
    </style:style>
    <style:style style:name="P424" style:parent-style-name="Standard" style:family="paragraph">
      <style:text-properties style:font-name="Aptos" fo:language="fr" fo:country="FR"/>
    </style:style>
    <style:style style:name="P425" style:parent-style-name="Standard" style:family="paragraph">
      <style:text-properties style:font-name="Aptos" fo:language="fr" fo:country="FR"/>
    </style:style>
    <style:style style:name="P426" style:parent-style-name="Standard" style:family="paragraph">
      <style:text-properties style:font-name="Aptos" fo:language="fr" fo:country="FR"/>
    </style:style>
    <style:style style:name="P427" style:parent-style-name="Standard" style:family="paragraph">
      <style:text-properties style:font-name="Aptos" fo:language="fr" fo:country="FR"/>
    </style:style>
    <style:style style:name="P428" style:parent-style-name="Standard" style:family="paragraph">
      <style:text-properties style:font-name="Aptos" fo:language="fr" fo:country="FR"/>
    </style:style>
    <style:style style:name="P429" style:parent-style-name="Standard" style:family="paragraph">
      <style:text-properties style:font-name="Aptos" fo:language="fr" fo:country="FR"/>
    </style:style>
    <style:style style:name="P430" style:parent-style-name="Standard" style:family="paragraph">
      <style:text-properties style:font-name="Aptos" fo:language="fr" fo:country="FR"/>
    </style:style>
    <style:style style:name="P431" style:parent-style-name="Standard" style:family="paragraph">
      <style:text-properties style:font-name="Aptos" fo:language="fr" fo:country="FR"/>
    </style:style>
    <style:style style:name="P432" style:parent-style-name="Standard" style:family="paragraph">
      <style:text-properties style:font-name="Aptos" fo:language="fr" fo:country="FR"/>
    </style:style>
    <style:style style:name="P433" style:parent-style-name="Standard" style:family="paragraph">
      <style:text-properties style:font-name="Aptos" fo:language="fr" fo:country="FR"/>
    </style:style>
    <style:style style:name="P434" style:parent-style-name="Standard" style:family="paragraph">
      <style:text-properties style:font-name="Aptos" fo:language="fr" fo:country="FR"/>
    </style:style>
    <style:style style:name="P435" style:parent-style-name="Standard" style:family="paragraph">
      <style:text-properties style:font-name="Aptos" fo:language="fr" fo:country="FR"/>
    </style:style>
    <style:style style:name="P436" style:parent-style-name="Standard" style:family="paragraph">
      <style:text-properties style:font-name="Aptos" fo:language="fr" fo:country="FR"/>
    </style:style>
    <style:style style:name="P437" style:parent-style-name="Standard" style:family="paragraph">
      <style:text-properties style:font-name="Aptos" fo:language="fr" fo:country="FR"/>
    </style:style>
  </office:automatic-styles>
  <office:body>
    <office:text text:use-soft-page-breaks="true">
      <text:h text:style-name="P1" text:outline-level="1">Le complément circonstanciel</text:h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text:bookmark-start text:name="_Hlk236402589"/>MANIPULATIONS</text:p>
            <text:p text:style-name="P9">(valables pour l’ensemble des niveaux)</text:p>
            <text:p text:style-name="P10"><text:bookmark-end text:name="_Hlk236402589"/></text:p>
            <text:p text:style-name="P11">Manipulations possibles pour trouver la fonction CC :</text:p>
            <text:p text:style-name="Standard"><text:bookmark-start text:name="__DdeLink__188_3032148269"/><text:span text:style-name="T12">Remplacer l’information essentielle de la phrase par « Sujet + le fait/le font, etc. ». Ce qui reste est le CC :<text:s/></text:span><text:bookmark-end text:name="__DdeLink__188_3032148269"/><text:span text:style-name="T13">Dans la maison, la sorcière préparait sa potion</text:span><text:span text:style-name="T14">. →<text:s/></text:span><text:span text:style-name="T15">Dans la maison, la sorcière<text:s/></text:span><text:span text:style-name="T16">le fait</text:span><text:span text:style-name="T17">.</text:span></text:p>
            <text:p text:style-name="P18"/>
            <text:p text:style-name="Standard"><text:span text:style-name="T19">Manipulations possibles pour prouver la fonction CC :</text:span></text:p>
            <text:p text:style-name="Standard"><text:span text:style-name="T20">Supprimer :<text:s/></text:span><text:span text:style-name="T21">Dans la maison</text:span><text:span text:style-name="T22">, la sorcière préparait sa potion.</text:span><text:span text:style-name="T23"><text:s/></text:span></text:p>
            <text:p text:style-name="Standard"><text:bookmark-start text:name="__DdeLink__282_933817832"/><text:span text:style-name="T24">Déplacer :<text:s/></text:span><text:span text:style-name="T25">La sorcière préparait sa potion dans la maison.</text:span><text:bookmark-end text:name="__DdeLink__282_933817832"/></text:p>
            <text:p text:style-name="Standard"><text:span text:style-name="T26">Déplacer et ajouter « et ce » :<text:s/></text:span><text:span text:style-name="T27">La sorcière préparait sa potion, et ce dans la maison.</text:span></text:p>
          </table:table-cell>
        </table:table-row>
      </table:table>
      <text:p text:style-name="P28"/>
      <text:p text:style-name="P29"/>
      <text:p text:style-name="P30"><text:bookmark-start text:name="_Hlk236402466"/><text:span text:style-name="T31">Niveau 6</text:span><text:span text:style-name="T32">e</text:span><text:span text:style-name="T33"><text:s/></text:span></text:p>
      <text:p text:style-name="P34"/>
      <text:p text:style-name="P35">Natures grammaticales étudiées</text:p>
      <text:p text:style-name="P36">GN, GP, Adverbes</text:p>
      <text:p text:style-name="P37">Valeurs sémantiques abordées</text:p>
      <text:p text:style-name="P38">Temps, lieu, manière</text:p>
      <text:p text:style-name="P39"/>
      <text:p text:style-name="P40"><text:bookmark-start text:name="_Hlk236402877"/><text:bookmark-end text:name="_Hlk236402466"/>Quelques exemples pour le corpus d’observation</text:p>
      <text:list text:style-name="LFO32" text:continue-numbering="true">
        <text:list-item>
          <text:p text:style-name="P41"><text:bookmark-end text:name="_Hlk236402877"/><text:span text:style-name="T42">LIEU :<text:s/></text:span><text:span text:style-name="T43">Dans la maison</text:span><text:span text:style-name="T44">, la sorcière préparait sa potion. /<text:s/></text:span><text:span text:style-name="T45">Là-bas</text:span><text:span text:style-name="T46">, les paysans travaillaient.</text:span><text:span text:style-name="T47"><text:s text:c="2"/></text:span></text:p>
        </text:list-item>
        <text:list-item>
          <text:p text:style-name="P48"><text:span text:style-name="T49">TEMPS :<text:s/></text:span><text:span text:style-name="T50">Le matin</text:span><text:span text:style-name="T51">, elle se leva. /<text:s/></text:span><text:span text:style-name="T52">À l’aube</text:span><text:span text:style-name="T53">, elle se leva. /<text:s/></text:span><text:span text:style-name="T54">Soudain</text:span><text:span text:style-name="T55">, elle se leva.</text:span></text:p>
        </text:list-item>
        <text:list-item>
          <text:p text:style-name="P56"><text:span text:style-name="T57">MANIÈRE :<text:s/></text:span><text:span text:style-name="T58">Marie a répondu<text:s/></text:span><text:span text:style-name="T59">poliment</text:span><text:span text:style-name="T60"><text:s/>à son amie / Le gagnant reçoit sa médaille<text:s/></text:span><text:span text:style-name="T61">avec humilité</text:span><text:span text:style-name="T62">.</text:span></text:p>
        </text:list-item>
      </text:list>
      <text:p text:style-name="P63"/>
      <text:p text:style-name="P64"><text:bookmark-start text:name="_Hlk236403002"/>Exercices</text:p>
      <text:p text:style-name="P65"><text:bookmark-end text:name="_Hlk236403002"/></text:p>
      <text:p text:style-name="P66">Trouve le complément circonstanciel en remplaçant le groupe verbal par « le fait/le font, etc. ».<text:s/></text:p>
      <text:p text:style-name="P67"><text:span text:style-name="T68">Ce qui reste est le CC : Souligne-le en noir !</text:span></text:p>
      <text:p text:style-name="P69"><text:span text:style-name="T70">Exemple :<text:s/></text:span><text:span text:style-name="T71">Dans la maison</text:span><text:span text:style-name="T72">, la sorcière préparait sa potion. → Dans la maison, la sorcière le fait.</text:span></text:p>
      <text:p text:style-name="P73"/>
      <text:list text:style-name="LFO33" text:continue-numbering="true">
        <text:list-item>
          <text:p text:style-name="P74">Ici, les enfants font des bêtises</text:p>
        </text:list-item>
        <text:list-item>
          <text:p text:style-name="P75">Il regarde les étoiles toute la nuit.</text:p>
        </text:list-item>
        <text:list-item>
          <text:p text:style-name="P76">Marie s’adresse à ses amies avec beaucoup de malice.</text:p>
        </text:list-item>
        <text:list-item>
          <text:p text:style-name="P77">Avec insistance, Valère demande à Sganarelle un petit service.</text:p>
        </text:list-item>
      </text:list>
      <text:p text:style-name="P78"/>
      <text:p text:style-name="P79">Trouve les compléments circonstanciels en utilisant les tests du déplacement et de la suppression.<text:s/></text:p>
      <text:p text:style-name="P80"/>
      <text:list text:style-name="LFO34" text:continue-numbering="true">
        <text:list-item>
          <text:p text:style-name="P81">Les enfants jouaient dans le parc.</text:p>
        </text:list-item>
        <text:list-item>
          <text:p text:style-name="P82">Hier soir, il est sorti après le repas.</text:p>
        </text:list-item>
        <text:list-item>
          <text:p text:style-name="P83">Sa fièvre est redescendue doucement.</text:p>
        </text:list-item>
        <text:list-item>
          <text:p text:style-name="P84">Après une longue attente, finalement, l’autobus arriva.</text:p>
        </text:list-item>
        <text:list-item>
          <text:p text:style-name="P85">Sa grand-mère lui offrit un beau livre à l’occasion de son anniversaire.</text:p>
        </text:list-item>
      </text:list>
      <text:p text:style-name="P86"/>
      <text:p text:style-name="P87">Déplace le complément circonstanciel à la fin de la phrase. Ajoute « et ce » devant le complément circonstanciel pour vérifier ta réponse.</text:p>
      <text:p text:style-name="P88">Exemple :<text:s/></text:p>
      <text:p text:style-name="P89"><text:span text:style-name="T90">Avec précaution</text:span><text:span text:style-name="T91">, Prométhée façonna les êtres humains.<text:s/></text:span></text:p>
      <text:p text:style-name="P92"><text:span text:style-name="T93">→<text:s/></text:span><text:span text:style-name="T94">Prométhée façonna les êtres humains,<text:s/></text:span><text:span text:style-name="T95">et ce avec précaution</text:span><text:span text:style-name="T96">.</text:span></text:p>
      <text:p text:style-name="P97"/>
      <text:list text:style-name="LFO35" text:continue-numbering="true">
        <text:list-item>
          <text:p text:style-name="P98">Quetzalcoatl, dieu serpent à plumes, façonna les premiers hommes avec sagesse.</text:p>
        </text:list-item>
        <text:list-item>
          <text:p text:style-name="P99">Sans pitié, Odin et ses frères tuèrent Ymir, le géant primordial.</text:p>
        </text:list-item>
        <text:list-item>
          <text:p text:style-name="P100">Au commencement, Gaia, déesse de la Terre, émergea seule des ténèbres.</text:p>
        </text:list-item>
        <text:list-item>
          <text:p text:style-name="P101">Après la lumière Dieu créa la terre ferme.</text:p>
        </text:list-item>
        <text:list-item>
          <text:p text:style-name="P102">En colère, Barbe-Bleue enferme sa dernière femme.</text:p>
        </text:list-item>
      </text:list>
      <text:p text:style-name="P103"/>
      <text:p text:style-name="P104">Identifie la nature des CC des phrases de l’exercice 1.</text:p>
      <text:p text:style-name="P105"/>
      <text:p text:style-name="P106">Remplace les CC des phrases de l’exercice 2 par des CC d’une autre nature.</text:p>
      <text:p text:style-name="P107"/>
      <text:p text:style-name="P108">Complète les phrases suivantes en ajoutant des CC de ton invention. Veille à respecter l’information demandée.</text:p>
      <text:list text:style-name="LFO36" text:continue-numbering="true">
        <text:list-item>
          <text:p text:style-name="P109">Les enfants (CC temps) cherchent des cailloux.</text:p>
        </text:list-item>
        <text:list-item>
          <text:p text:style-name="P110">L’ogre a mangé des dizaines d’enfants (CC lieu).</text:p>
        </text:list-item>
        <text:list-item>
          <text:p text:style-name="P111">(CC manière) Les hérissons mangent les navets (CC lieu).</text:p>
        </text:list-item>
        <text:list-item>
          <text:p text:style-name="P112">(CC temps) Le faux médecin ordonne au malade de manger beaucoup de fromage.</text:p>
        </text:list-item>
        <text:list-item>
          <text:p text:style-name="P113">La porte s’ouvrit (CC manière).</text:p>
        </text:list-item>
      </text:list>
      <text:p text:style-name="P114"/>
      <text:p text:style-name="P115"><text:span text:style-name="T116">Niveau 5</text:span><text:span text:style-name="T117">e</text:span><text:span text:style-name="T118"><text:s/></text:span></text:p>
      <text:p text:style-name="P119"/>
      <text:p text:style-name="P120">Nouvelle nature étudiée</text:p>
      <text:p text:style-name="P121">Groupe infinitif</text:p>
      <text:p text:style-name="P122">Nouvelles valeurs sémantiques abordées</text:p>
      <text:p text:style-name="P123">Moyen, accompagnement, but</text:p>
      <text:p text:style-name="P124"/>
      <text:p text:style-name="P125">Quelques exemples pour le corpus d’observation</text:p>
      <text:list text:style-name="LFO32" text:continue-numbering="true">
        <text:list-item>
          <text:p text:style-name="P126"><text:span text:style-name="T127">TEMPS :<text:s/></text:span><text:span text:style-name="T128">Avant de parler</text:span><text:span text:style-name="T129">, il faut agir.</text:span></text:p>
        </text:list-item>
        <text:list-item>
          <text:p text:style-name="P130"><text:span text:style-name="T131">MOYEN :<text:s/></text:span><text:span text:style-name="T132">Avec son épée</text:span><text:span text:style-name="T133">, le seigneur adoube le jeune chevalier.</text:span></text:p>
        </text:list-item>
        <text:list-item>
          <text:p text:style-name="P134"><text:span text:style-name="T135">BUT :<text:s/></text:span><text:span text:style-name="T136">Pour laver son honneur</text:span><text:span text:style-name="T137">, Yvain tira l’épée. / Ils ont organisé une collecte<text:s/></text:span><text:span text:style-name="T138">pour les victimes de l’inondation</text:span><text:span text:style-name="T139">. / Elle économise de l’argent<text:s/></text:span><text:span text:style-name="T140">en vue de son voyage</text:span><text:span text:style-name="T141">.</text:span></text:p>
        </text:list-item>
        <text:list-item>
          <text:p text:style-name="P142"><text:span text:style-name="T143">ACCOMPAGNEMENT :<text:s/></text:span><text:span text:style-name="T144">Sans faire de bruit</text:span><text:span text:style-name="T145">, Roland protège l’arrière-garde. / Mon chat est toujours<text:s/></text:span><text:span text:style-name="T146">avec moi</text:span><text:span text:style-name="T147">.</text:span></text:p>
        </text:list-item>
      </text:list>
      <text:p text:style-name="P148"/>
      <text:p text:style-name="P149">Exercices</text:p>
      <text:p text:style-name="P150"/>
      <text:p text:style-name="P151">Trouve le complément circonstanciel en remplaçant le groupe verbal par « le fait/le font, etc. ».<text:s/></text:p>
      <text:p text:style-name="P152">Ce qui reste est le CC : Souligne-le en noir !</text:p>
      <text:p text:style-name="P153"><text:span text:style-name="T154">Exemple :</text:span><text:span text:style-name="T155"><text:s/></text:span><text:span text:style-name="T156">Avant de partir en vacances</text:span><text:span text:style-name="T157">, j’ai pris rendez-vous chez le dentiste. → Avant de partir en vacances,<text:s/></text:span><text:span text:style-name="T158">je l’ai fait</text:span><text:span text:style-name="T159">.</text:span></text:p>
      <text:p text:style-name="P160"/>
      <text:list text:style-name="LFO37" text:continue-numbering="true">
        <text:list-item>
          <text:p text:style-name="P161">Ils font leur jogging avant d’aller travailler.</text:p>
        </text:list-item>
        <text:list-item>
          <text:p text:style-name="P162">Nous partirons après avoir mangé notre repas.</text:p>
        </text:list-item>
        <text:list-item>
          <text:p text:style-name="P163">Je m’isole pour étudier dans le calme.</text:p>
        </text:list-item>
        <text:list-item>
          <text:p text:style-name="P164">Sans hésiter, il a attrapé son manteau et est sorti en courant.</text:p>
        </text:list-item>
        <text:list-item>
          <text:p text:style-name="P165"><text:span text:style-name="T166">L’élève répond aux questions à l’aide de ses connaissances grammaticales.</text:span></text:p>
        </text:list-item>
      </text:list>
      <text:p text:style-name="P167"/>
      <text:p text:style-name="P168">Trouve les compléments circonstanciels en utilisant les tests du déplacement et de la suppression.<text:s/></text:p>
      <text:p text:style-name="P169"/>
      <text:list text:style-name="LFO38" text:continue-numbering="true">
        <text:list-item>
          <text:p text:style-name="P170">Il a pris une grande inspiration avant de sauter dans l’eau froide.</text:p>
        </text:list-item>
        <text:list-item>
          <text:p text:style-name="P171">Les enfants ont mis leur manteau pour se protéger du froid hivernal.</text:p>
        </text:list-item>
        <text:list-item>
          <text:p text:style-name="P172">J’ai acheté des fleurs pour lui faire une surprise.</text:p>
        </text:list-item>
        <text:list-item>
          <text:p text:style-name="P173"><text:span text:style-name="T174">Jade et Gaël sont partis sans leur chien.</text:span></text:p>
        </text:list-item>
      </text:list>
      <text:p text:style-name="P175"/>
      <text:p text:style-name="P176">Identifie quelle est l’information apportée (temps, but, manière...) par les CC des phrases de l’exercice 1.</text:p>
      <text:p text:style-name="P177"/>
      <text:p text:style-name="P178">Remplace les CC des phrases de l’exercice 2 par des CC d’une autre nature (GN, GP, adverbes...).</text:p>
      <text:p text:style-name="P179"/>
      <text:p text:style-name="P180">Complète les phrases suivantes en ajoutant des CC de ton invention. Veille à respecter l’information demandée.</text:p>
      <text:p text:style-name="P181"/>
      <text:list text:style-name="LFO39" text:continue-numbering="true">
        <text:list-item>
          <text:p text:style-name="P182">Ma sœur écrit une lettre (CC de manière)</text:p>
        </text:list-item>
        <text:list-item>
          <text:p text:style-name="P183">Je vais cuisiner un gâteau (CC de but)</text:p>
        </text:list-item>
        <text:list-item>
          <text:p text:style-name="P184">Nous avons visité Rome. (CC de manière)</text:p>
        </text:list-item>
        <text:list-item>
          <text:p text:style-name="P185">(CC de temps), je dois chercher mes clés.</text:p>
        </text:list-item>
        <text:list-item>
          <text:p text:style-name="P186">Ma sœur lit le journal. (CC de manière)</text:p>
        </text:list-item>
        <text:list-item>
          <text:p text:style-name="P187">J’étudie l’allemand. (CC de but)</text:p>
        </text:list-item>
        <text:list-item>
          <text:p text:style-name="P188">(CC de manière) Ils ont traversé la rue.</text:p>
        </text:list-item>
        <text:list-item>
          <text:p text:style-name="P189">Il a rangé toutes les affaires de ses enfants. (CC de temps)</text:p>
        </text:list-item>
        <text:list-item>
          <text:p text:style-name="P190"><text:span text:style-name="T191">Nous faisons des promenades. (CC de but)</text:span></text:p>
        </text:list-item>
      </text:list>
      <text:p text:style-name="P192"/>
      <text:p text:style-name="P193"><text:span text:style-name="T194">Niveau 4</text:span><text:span text:style-name="T195">e</text:span></text:p>
      <text:p text:style-name="P196"/>
      <text:p text:style-name="P197">Nouvelle nature étudiée</text:p>
      <text:p text:style-name="P198">Proposition subordonnée</text:p>
      <text:p text:style-name="P199">Nouvelles valeurs sémantiques abordées</text:p>
      <text:p text:style-name="P200">Cause, conséquence</text:p>
      <text:p text:style-name="P201"/>
      <text:p text:style-name="P202">Quelques exemples pour le corpus d’observation</text:p>
      <text:list text:style-name="LFO32" text:continue-numbering="true">
        <text:list-item>
          <text:p text:style-name="P203"><text:span text:style-name="T204">TEMPS :<text:s/></text:span><text:span text:style-name="T205">Je partirai<text:s/></text:span><text:span text:style-name="T206">quand tu arriveras</text:span><text:span text:style-name="T207">. / Nous sortirons<text:s/></text:span><text:span text:style-name="T208">lorsque la pluie cessera</text:span><text:span text:style-name="T209">. / Les élèves se sont tus<text:s/></text:span><text:span text:style-name="T210">dès que le professeur est entré</text:span><text:span text:style-name="T211">.</text:span></text:p>
        </text:list-item>
        <text:list-item>
          <text:p text:style-name="P212"><text:span text:style-name="T213">LIEU :<text:s/></text:span><text:span text:style-name="T214">J’irai<text:s/></text:span><text:span text:style-name="T215">où tu iras</text:span><text:span text:style-name="T216">.</text:span></text:p>
        </text:list-item>
        <text:list-item>
          <text:p text:style-name="P217"><text:span text:style-name="T218">BUT :<text:s/></text:span><text:span text:style-name="T219">Il parle plus lentement</text:span><text:span text:style-name="T220">, pour que tout le monde comprenne</text:span><text:span text:style-name="T221">.</text:span></text:p>
        </text:list-item>
        <text:list-item>
          <text:p text:style-name="P222"><text:span text:style-name="T223">CAUSE :<text:s/></text:span><text:span text:style-name="T224">Cyrano n’avoue pas son amour à Roxane<text:s/></text:span><text:span text:style-name="T225">parce qu’il se trouve laid</text:span><text:span text:style-name="T226">. /<text:s/></text:span><text:span text:style-name="T227">A cause de la pluie</text:span><text:span text:style-name="T228">, la sortie est annulée.</text:span></text:p>
        </text:list-item>
        <text:list-item>
          <text:p text:style-name="P229"><text:span text:style-name="T230">CONSÉQUENCE :<text:s/></text:span><text:span text:style-name="T231">La terre est inféconde,<text:s/></text:span><text:span text:style-name="T232">si bien que les paysans vivent misérablement</text:span><text:span text:style-name="T233">. / Il a couru<text:s/></text:span><text:span text:style-name="T234">au point de perdre haleine</text:span><text:span text:style-name="T235">.</text:span></text:p>
        </text:list-item>
      </text:list>
      <text:p text:style-name="P236"/>
      <text:p text:style-name="P237">Exercices</text:p>
      <text:p text:style-name="P238"/>
      <text:p text:style-name="P239">Trouve le complément circonstanciel en remplaçant le groupe verbal par « le fait/le font, etc. ».<text:s/></text:p>
      <text:p text:style-name="P240">Ce qui reste est le CC : Souligne-le en noir !</text:p>
      <text:p text:style-name="P241"/>
      <text:list text:style-name="LFO40" text:continue-numbering="true">
        <text:list-item>
          <text:p text:style-name="P242">Avant qu'elle ne parte vers un avenir incertain, il lui jura un amour éternel.</text:p>
        </text:list-item>
        <text:list-item>
          <text:p text:style-name="P243">Cyrano écrivit les lettres de Christian, si bien que Roxane tomba amoureuse de lui.</text:p>
        </text:list-item>
        <text:list-item>
          <text:p text:style-name="P244">Lorsqu'il vit son aimée danser sous la lune, il s'enflamma d'un désir ardent.</text:p>
        </text:list-item>
        <text:list-item>
          <text:p text:style-name="P245">Etienne Lantier parla aux mineurs afin qu’ils se révoltent.</text:p>
        </text:list-item>
        <text:list-item>
          <text:p text:style-name="P246">Il en voulut à ses parents parce qu’ils avaient refusé de lui obéir.</text:p>
        </text:list-item>
      </text:list>
      <text:p text:style-name="P247"/>
      <text:p text:style-name="P248">Trouve les compléments circonstanciels en utilisant les tests du déplacement et de la suppression.<text:s/></text:p>
      <text:p text:style-name="P249"/>
      <text:list text:style-name="LFO41" text:continue-numbering="true">
        <text:list-item>
          <text:p text:style-name="P250">Le canotier était terrorisé parce que sa barque tanguait sans raison.</text:p>
        </text:list-item>
        <text:list-item>
          <text:p text:style-name="P251">Les journaux parlèrent de l’affaire en raison de la gravité des faits.</text:p>
        </text:list-item>
        <text:list-item>
          <text:p text:style-name="P252">Dès qu’il tomba amoureux de la femme du tableau, il fut victime d’une terrible maladie.</text:p>
        </text:list-item>
        <text:list-item>
          <text:p text:style-name="P253">Comme il avait pactisé avec le diable, le comte obtint une fortune colossale mais perdit son âme et sa raison.</text:p>
        </text:list-item>
        <text:list-item>
          <text:p text:style-name="P254">Quand il vit Clarimonde pour la première fois, Romuald s’évanouit.</text:p>
        </text:list-item>
      </text:list>
      <text:p text:style-name="P255"/>
      <text:p text:style-name="P256">Identifie la valeur sémantique (temps, cause, but, conséquence…) des propositions subordonnées conjonctives circonstancielles des phrases des exercices précédents.</text:p>
      <text:p text:style-name="P257"/>
      <text:p text:style-name="P258">Remplace les CC des phrases de l’exercice 2 par des CC d’une autre nature.</text:p>
      <text:p text:style-name="P259"/>
      <text:p text:style-name="P260">Complète les phrases suivantes en ajoutant des propositions subordonnées (PSC) de ton invention. Veille à varier les valeurs sémantiques (temps, cause, but, conséquence…)</text:p>
      <text:p text:style-name="P261"/>
      <text:list text:style-name="LFO42" text:continue-numbering="true">
        <text:list-item>
          <text:p text:style-name="P262">Ils jurèrent de s'aimer.</text:p>
        </text:list-item>
        <text:list-item>
          <text:p text:style-name="P263">Elle persista à croire en l'authenticité de ses sentiments.</text:p>
        </text:list-item>
        <text:list-item>
          <text:p text:style-name="P264">Il rencontra l'amour véritable.</text:p>
        </text:list-item>
        <text:list-item>
          <text:p text:style-name="P265">Les fleurs semblaient s'épanouir plus intensément autour d'eux.</text:p>
        </text:list-item>
        <text:list-item>
          <text:p text:style-name="P266"><text:span text:style-name="T267">Dracula attirait beaucoup de victimes.</text:span></text:p>
        </text:list-item>
      </text:list>
      <text:p text:style-name="P268"/>
      <text:p text:style-name="P269"><text:span text:style-name="T270">Niveau 3</text:span><text:span text:style-name="T271">e</text:span></text:p>
      <text:p text:style-name="P272"/>
      <text:p text:style-name="P273">Nouvelle nature étudiée</text:p>
      <text:p text:style-name="P274">Gérondif, construction participiale</text:p>
      <text:p text:style-name="P275">Nouvelles valeurs sémantiques abordées</text:p>
      <text:p text:style-name="P276">Hypothèse, concession</text:p>
      <text:p text:style-name="P277"/>
      <text:p text:style-name="P278">Quelques exemples pour le corpus d’observation</text:p>
      <text:list text:style-name="LFO43" text:continue-numbering="true">
        <text:list-item>
          <text:p text:style-name="P279"><text:span text:style-name="T280">TEMPS :</text:span><text:span text:style-name="T281"><text:s/></text:span><text:span text:style-name="T282">En arrivant à la gare</text:span><text:span text:style-name="T283">, il aperçut son ami. /<text:s/></text:span><text:span text:style-name="T284">La nuit tombant</text:span><text:span text:style-name="T285">, les voyageurs cherchèrent un abri.</text:span></text:p>
        </text:list-item>
        <text:list-item>
          <text:p text:style-name="P286"><text:span text:style-name="T287">MANIERE :</text:span><text:span text:style-name="T288"><text:s/></text:span><text:span text:style-name="T289">Il a résolu le problème<text:s/></text:span><text:span text:style-name="T290">en réfléchissant calmement</text:span><text:span text:style-name="T291">.</text:span></text:p>
        </text:list-item>
        <text:list-item>
          <text:p text:style-name="P292">ACCOMPAGNEMENT :</text:p>
        </text:list-item>
        <text:list-item>
          <text:p text:style-name="P293"><text:span text:style-name="T294">CAUSE :</text:span><text:span text:style-name="T295"><text:s/></text:span><text:span text:style-name="T296">En voyant la fumée</text:span><text:span text:style-name="T297">, ils ont appelé les pompiers. /<text:s/></text:span><text:span text:style-name="T298">Sa compagne lui ayant révélé son erreur</text:span><text:span text:style-name="T299">, il s’excusa.</text:span></text:p>
        </text:list-item>
        <text:list-item>
          <text:p text:style-name="P300"><text:span text:style-name="T301">CONCESSION</text:span><text:span text:style-name="T302"><text:s/>:<text:s/></text:span><text:span text:style-name="T303">Même<text:s/></text:span><text:span text:style-name="T304">en n’étant jamais objectif</text:span><text:span text:style-name="T305">, l’auteur se raconte. /<text:s/></text:span><text:span text:style-name="T306">Malgré la pluie</text:span><text:span text:style-name="T307">, nous sommes sortis. /<text:s/></text:span><text:span text:style-name="T308">En dépit de ses efforts</text:span><text:span text:style-name="T309">, il n’a pas réussi. / Il avance,<text:s/></text:span><text:span text:style-name="T310">bien qu’il soit très fatigué</text:span><text:span text:style-name="T311">.</text:span></text:p>
        </text:list-item>
        <text:list-item>
          <text:p text:style-name="P312"><text:span text:style-name="T313">HYPOTHÈSE</text:span><text:span text:style-name="T314"> :<text:s/></text:span><text:span text:style-name="T315">Connaissant les conditions de vie des soldats</text:span><text:span text:style-name="T316">, le poilu ne se serait jamais enrôlé. / A défaut de preuves, il sera acquitté. /<text:s/></text:span><text:span text:style-name="T317">A suivre ce raisonnement</text:span><text:span text:style-name="T318">, la solution est évidente. /<text:s/></text:span><text:span text:style-name="T319">Si Eugénie n’avait pas eu un père avare</text:span><text:span text:style-name="T320">, sa vie aurait pu être différente.</text:span></text:p>
        </text:list-item>
      </text:list>
      <text:p text:style-name="P321"/>
      <text:p text:style-name="P322"/>
      <text:p text:style-name="P323">Exercices</text:p>
      <text:p text:style-name="P324"/>
      <text:p text:style-name="P325">Trouve le complément circonstanciel en remplaçant le groupe verbal par « le fait/le font, etc. ».<text:s/></text:p>
      <text:p text:style-name="P326">Ce qui reste est le CC : Souligne-le en noir !</text:p>
      <text:p text:style-name="P327"/>
      <text:list text:style-name="LFO44" text:continue-numbering="true">
        <text:list-item>
          <text:p text:style-name="P328">Bien qu’elle fût fatiguée, elle continua à marcher.</text:p>
        </text:list-item>
        <text:list-item>
          <text:p text:style-name="P329">Tout en admirant son sourire radieux, il composa un poème empreint de tendresse.</text:p>
        </text:list-item>
        <text:list-item>
          <text:p text:style-name="P330">S’il avait su exprimer pleinement son affection, il ne l’aurait pas quittée.</text:p>
        </text:list-item>
        <text:list-item>
          <text:p text:style-name="P331">Malgré les obstacles dressés devant eux, ils restaient proches l'un de l'autre.</text:p>
        </text:list-item>
        <text:list-item>
          <text:p text:style-name="P332">Se souvenant de la déportation, Simone Veil écrit l’histoire de sa vie.<text:s/></text:p>
        </text:list-item>
      </text:list>
      <text:p text:style-name="P333"/>
      <text:p text:style-name="P334">Trouve les compléments circonstanciels en utilisant les tests du déplacement et de la suppression.<text:s/></text:p>
      <text:p text:style-name="P335"/>
      <text:list text:style-name="LFO45" text:continue-numbering="true">
        <text:list-item>
          <text:p text:style-name="P336">Bien que son poème soit réussi, sa bien-aimée ne l’a pas apprécié.</text:p>
        </text:list-item>
        <text:list-item>
          <text:p text:style-name="P337">En lisant, la lectrice ouvre les yeux sur la condition des femmes.</text:p>
        </text:list-item>
        <text:list-item>
          <text:p text:style-name="P338">Même en étant alitée, Frida Khalo continua de peindre.</text:p>
        </text:list-item>
        <text:list-item>
          <text:p text:style-name="P339">S’il le pouvait, l’autobiographe s’inventerait une nouvelle vie.</text:p>
        </text:list-item>
        <text:list-item>
          <text:p text:style-name="P340">Les résistants pouvaient continuer le combat à condition qu’ils restent discrets.</text:p>
        </text:list-item>
      </text:list>
      <text:p text:style-name="P341"/>
      <text:p text:style-name="P342">Identifie la nature des CC des phrases des exercices précédents.</text:p>
      <text:p text:style-name="P343"/>
      <text:p text:style-name="P344">Remplace les CC des phrases des exercices précédents par des CC d’une autre nature.</text:p>
      <text:p text:style-name="P345"/>
      <text:p text:style-name="P346">Complète les phrases suivantes en ajoutant des CC de ton invention. Veille à varier les natures et les valeurs sémantiques.</text:p>
      <text:p text:style-name="P347"/>
      <text:list text:style-name="LFO46" text:continue-numbering="true">
        <text:list-item>
          <text:p text:style-name="P348">Il ressentait sa présence.</text:p>
        </text:list-item>
        <text:list-item>
          <text:p text:style-name="P349">Antigone a pu quitter le palais.</text:p>
        </text:list-item>
        <text:list-item>
          <text:p text:style-name="P350">Les poètes ont continué à écrire.</text:p>
        </text:list-item>
        <text:list-item>
          <text:p text:style-name="P351">La protection des écosystèmes est un impératif vital.</text:p>
        </text:list-item>
        <text:list-item>
          <text:p text:style-name="P352"><text:span text:style-name="T353">Primo Levi raconte l’horreur de la barbarie humaine.<text:s/></text:span><text:span text:style-name="T354"><text:line-break/></text:span></text:p>
        </text:list-item>
      </text:list>
      <text:p text:style-name="P355"/>
      <text:p text:style-name="P356"><text:span text:style-name="T357">Niveau 2</text:span><text:span text:style-name="T358">de</text:span><text:span text:style-name="T359"><text:s/>- <text:s/>1</text:span><text:span text:style-name="T360">re</text:span></text:p>
      <text:p text:style-name="P361"/>
      <text:p text:style-name="P362"><text:span text:style-name="T363">Nouvelle nature étudiée (1</text:span><text:span text:style-name="T364">re</text:span><text:span text:style-name="T365">)</text:span></text:p>
      <text:p text:style-name="P366"><text:span text:style-name="T367">Proposition subordonnée circonstancielle avec corrélation (comparaison, conséquence)</text:span><text:span text:style-name="T368"><text:s/></text:span></text:p>
      <text:p text:style-name="P369"/>
      <text:p text:style-name="P370">Quelques exemples pour le corpus d’observation</text:p>
      <text:list text:style-name="LFO47" text:continue-numbering="true">
        <text:list-item>
          <text:p text:style-name="P371"><text:span text:style-name="T372">CONSÉQUENCE :</text:span><text:span text:style-name="T373"><text:s/></text:span><text:span text:style-name="T374">Je suis<text:s/></text:span><text:span text:style-name="T375">si</text:span><text:span text:style-name="T376"><text:s/>malheureuse</text:span><text:span text:style-name="T377"><text:s/></text:span><text:span text:style-name="T378">que la vie n’a plus de sens pour moi</text:span><text:span text:style-name="T379">.</text:span></text:p>
        </text:list-item>
        <text:list-item>
          <text:p text:style-name="P380"><text:span text:style-name="T381">COMPARATIVE :</text:span><text:span text:style-name="T382"><text:s text:c="2"/></text:span><text:span text:style-name="T383">Madame Bovary a rêvé sa vie</text:span><text:span text:style-name="T384"><text:s/></text:span><text:span text:style-name="T385">plus</text:span><text:span text:style-name="T386"><text:s/></text:span><text:span text:style-name="T387">qu’elle ne l’a vécue</text:span><text:span text:style-name="T388">.</text:span></text:p>
        </text:list-item>
      </text:list>
      <text:p text:style-name="P389"/>
      <text:p text:style-name="P390">Exercices</text:p>
      <text:p text:style-name="P391"/>
      <text:p text:style-name="P392">Trouve le complément circonstanciel en remplaçant le groupe verbal par « le fait/le font, etc. ».<text:s/></text:p>
      <text:p text:style-name="P393">Ce qui reste est le CC : Souligne-le en noir !</text:p>
      <text:p text:style-name="P394"/>
      <text:list text:style-name="LFO48" text:continue-numbering="true">
        <text:list-item>
          <text:p text:style-name="P395">Pendant des années, Angèle a empoisonné son mari méthodiquement.</text:p>
        </text:list-item>
        <text:list-item>
          <text:p text:style-name="P396">Emma n’arrivait pas à accepter la médiocrité de sa vie, si bien qu’elle s’échappa dans la lecture et les aventures.</text:p>
        </text:list-item>
        <text:list-item>
          <text:p text:style-name="P397">Ne pleurant pas devant la dépouille de sa mère, Meursault ne s’exprima guère devant l’assemblée présente à l’enterrement.</text:p>
        </text:list-item>
        <text:list-item>
          <text:p text:style-name="P398">Après qu’il a été blessé à la tempe, Apollinaire n’écrivit plus.</text:p>
        </text:list-item>
        <text:list-item>
          <text:p text:style-name="P399">La Fontaine peint les êtres humains tels qu’ils sont.</text:p>
        </text:list-item>
        <text:list-item>
          <text:p text:style-name="P400">Achille s’est battu plus courageusement que tous les combattants achéens.</text:p>
        </text:list-item>
        <text:list-item>
          <text:p text:style-name="P401">Ayant lu trop de romans de chevalerie, Don Quichotte décida de devenir chevalier errant.</text:p>
        </text:list-item>
        <text:list-item>
          <text:p text:style-name="P402"><text:s/>Pendant qu’Usbek voyage en France, les femmes de son harem se révoltent.</text:p>
        </text:list-item>
        <text:list-item>
          <text:p text:style-name="P403"><text:s/>Si Proust n’avait pas été asthmatique, il n’aurait pas écrit La Recherche.</text:p>
        </text:list-item>
        <text:list-item>
          <text:p text:style-name="P404"><text:s/>L’oeuvre d’Annie Ernaux a provoqué des débats parce que son écriture n’était pas jugée littéraire par certains lecteurs.</text:p>
        </text:list-item>
      </text:list>
      <text:p text:style-name="P405"/>
      <text:p text:style-name="P406"/>
      <text:p text:style-name="P407">Trouve les compléments circonstanciels en utilisant les tests du déplacement et de la suppression.<text:s/></text:p>
      <text:p text:style-name="P408"/>
      <text:list text:style-name="LFO49" text:continue-numbering="true">
        <text:list-item>
          <text:p text:style-name="P409">Bien qu’elle aime Rodrigue, Chimène défendra jusqu’au bout la mémoire et l’honneur de son père.</text:p>
        </text:list-item>
        <text:list-item>
          <text:p text:style-name="P410">En raison de sa vie dissolue et libre, François Villon a disparu sans laisser de traces.</text:p>
        </text:list-item>
        <text:list-item>
          <text:p text:style-name="P411">Si Madame de Sévigné n’avait pas été séparée de sa fille, nous n’aurions pas découvert cette talentueuse autrice.</text:p>
        </text:list-item>
        <text:list-item>
          <text:p text:style-name="P412">Pour satisfaire ses désirs, Dom Juan est prêt à transgresser tous les interdits de la société.</text:p>
        </text:list-item>
        <text:list-item>
          <text:p text:style-name="P413">Arlequin et Cléanthis se vengent de leurs maîtres depuis qu’ils sont sur l’île des esclaves.</text:p>
        </text:list-item>
        <text:list-item>
          <text:p text:style-name="P414">Candide découvre l’horreur de l’esclavage pendant qu’il voyage à travers le monde.<text:s/></text:p>
        </text:list-item>
        <text:list-item>
          <text:p text:style-name="P415">Flaubert et Baudelaire ont dû défendre leur œuvre parce qu’elle choquait les lecteurs.</text:p>
        </text:list-item>
        <text:list-item>
          <text:p text:style-name="P416">Les peintres impressionnistes ont mis l’accent sur la lumière pour montrer une vision personnelle de la réalité.</text:p>
        </text:list-item>
        <text:list-item>
          <text:p text:style-name="P417">Bien qu’exilé, Victor Hugo continue à s’opposer au pouvoir en place.</text:p>
        </text:list-item>
      </text:list>
      <text:p text:style-name="P418"/>
      <text:p text:style-name="P419">Identifie la nature des CC des phrases des exercices précédents.</text:p>
      <text:p text:style-name="P420"/>
      <text:p text:style-name="P421">Identifie la nature des CC des phrases des exercices précédents.</text:p>
      <text:p text:style-name="P422"/>
      <text:soft-page-break/>
      <text:p text:style-name="P423">Complète les phrases suivantes en ajoutant des CC de ton invention. Veille à varier les natures et les valeurs sémantiques.</text:p>
      <text:p text:style-name="P424"/>
      <text:list text:style-name="LFO50" text:continue-numbering="true">
        <text:list-item>
          <text:p text:style-name="P425">Les autrices ont été invisibilisées.</text:p>
        </text:list-item>
        <text:list-item>
          <text:p text:style-name="P426">L’écrivain prend des notes.</text:p>
        </text:list-item>
        <text:list-item>
          <text:p text:style-name="P427">Les Lumières ont diffusé leurs idées.</text:p>
        </text:list-item>
        <text:list-item>
          <text:p text:style-name="P428">Les récits de voyage sont intéressants.</text:p>
        </text:list-item>
        <text:list-item>
          <text:p text:style-name="P429">Les tableaux de Picasso ont évolué.</text:p>
        </text:list-item>
        <text:list-item>
          <text:p text:style-name="P430">Victor Hugo présente Les Contemplations comme « Le livre d’un mort ».</text:p>
        </text:list-item>
        <text:list-item>
          <text:p text:style-name="P431">Candide pense vivre dans le meilleur des mondes.</text:p>
        </text:list-item>
        <text:list-item>
          <text:p text:style-name="P432">Hélène Dorion propose une œuvre polysémique.</text:p>
        </text:list-item>
        <text:list-item>
          <text:p text:style-name="P433">Perdican avoue son amour à Camille.</text:p>
        </text:list-item>
        <text:list-item>
          <text:p text:style-name="P434">Honoré de Balzac fait concurrence à l’état civil.</text:p>
        </text:list-item>
        <text:list-item>
          <text:p text:style-name="P435">Annie Ernaux dresse le portrait sociologique de la société française.</text:p>
        </text:list-item>
      </text:list>
      <text:p text:style-name="P436"/>
      <text:p text:style-name="P4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arlito" svg:font-family="Carlito" style:font-family-generic="roman" style:font-pitch="variable"/>
    <style:font-face style:name="Noto Sans SC Regular" svg:font-family="Noto Sans SC Regular" style:font-family-generic="system" style:font-pitch="variable"/>
    <style:font-face style:name="Noto Sans Devanagari" svg:font-family="Noto Sans Devanagari" style:font-family-generic="system" style:font-pitch="variable"/>
    <style:font-face style:name="Arial" svg:font-family="Arial" style:font-family-generic="swiss" style:font-pitch="variable" svg:panose-1="2 11 6 4 2 2 2 2 2 4"/>
    <style:font-face style:name="Helvetica Neue" svg:font-family="Helvetica Neue" style:font-family-generic="roman"/>
    <style:font-face style:name="Liberation Mono" svg:font-family="Liberation Mono" style:font-family-generic="system" style:font-pitch="variable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roman"/>
    <style:font-face style:name="Aptos Display" svg:font-family="Aptos Display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Arial Unicode M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style:font-size-complex="18pt" fo:hyphenate="tru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style:font-name="Arial" fo:font-weight="bold" style:font-weight-asian="bold" style:font-weight-complex="bold" fo:font-size="16pt" style:font-size-asian="16pt" style:font-size-complex="16pt" fo:hyphenate="tru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true"/>
    </style:style>
    <style:style style:name="Titre4" style:display-name="Titre 4" style:family="paragraph" style:parent-style-name="Heading" style:next-style-name="Textbody" style:default-outline-level="4">
      <style:paragraph-properties fo:margin-top="0.0833in" fo:margin-left="0.3937in">
        <style:tab-stops/>
      </style:paragraph-properties>
      <style:text-properties fo:font-weight="bold" style:font-weight-asian="bold" style:font-weight-complex="bold" style:font-style-complex="italic" fo:font-size="13pt" style:font-size-asian="13pt" style:font-size-complex="13pt" fo:hyphenate="tru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text:list-style style:name="WW_OutlineListStyle_3" style:display-name="WW_OutlineListStyle_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 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paragraph-properties fo:widows="2" fo:orphans="2" text:number-lines="false"/>
      <style:text-properties style:font-name="Arial" fo:font-size="12pt" style:font-size-asian="12pt" style:font-size-complex="12pt" fo:language="en" fo:country="US" style:language-asian="en" style:country-asian="US" style:language-complex="ar" style:country-complex="SA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Carlito" style:font-name-asian="Noto Sans SC Regular" style:font-name-complex="Noto Sans Devanagari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Liste" style:display-name="Liste" style:family="paragraph" style:parent-style-name="Textbody" style:list-style-name="WWNum8">
      <style:text-properties style:font-name-complex="Noto Sans Devanagari" fo:hyphenate="true"/>
    </style:style>
    <style:style style:name="Légende" style:display-name="Légende" style:family="paragraph" style:parent-style-name="Standard">
      <style:paragraph-properties fo:margin-top="0.0833in" fo:margin-bottom="0.0833in"/>
      <style:text-properties style:font-name-complex="Noto Sans Devanagari" fo:font-style="italic" style:font-style-asian="italic" style:font-style-complex="italic" fo:hyphenate="true"/>
    </style:style>
    <style:style style:name="Index" style:display-name="Index" style:family="paragraph" style:parent-style-name="Standard">
      <style:text-properties style:font-name-complex="Noto Sans Devanagari" fo:hyphenate="true"/>
    </style:style>
    <style:style style:name="Corps" style:display-name="Corps" style:family="paragraph">
      <style:paragraph-properties fo:widows="2" fo:orphans="2"/>
      <style:text-properties style:font-name="Helvetica Neue" style:font-name-complex="Arial Unicode MS" fo:color="#000000" fo:font-size="11pt" style:font-size-asian="11pt" style:font-size-complex="11pt" fo:hyphenate="true"/>
    </style:style>
    <style:style style:name="HeaderandFooter" style:display-name="Header and Footer" style:family="paragraph" style:parent-style-name="Standard">
      <style:text-properties fo:hyphenate="true"/>
    </style:style>
    <style:style style:name="En-tête" style:display-name="En-tête" style:family="paragraph" style:parent-style-name="HeaderandFooter">
      <style:text-properties fo:hyphenate="true"/>
    </style:style>
    <style:style style:name="Pieddepage" style:display-name="Pied de page" style:family="paragraph" style:parent-style-name="HeaderandFooter">
      <style:text-properties fo:hyphenate="true"/>
    </style:style>
    <style:style style:name="PreformattedText" style:display-name="Preformatted Text" style:family="paragraph" style:parent-style-name="Standard">
      <style:text-properties style:font-name="Liberation Mono" style:font-name-asian="Liberation Mono" style:font-name-complex="Liberation Mono" fo:font-size="10pt" style:font-size-asian="10pt" style:font-size-complex="10pt" fo:hyphenate="true"/>
    </style:style>
    <style:style style:name="TableContents" style:display-name="Table Contents" style:family="paragraph" style:parent-style-name="Standard">
      <style:paragraph-properties fo:widows="0" fo:orphans="0"/>
      <style:text-properties fo:hyphenate="true"/>
    </style:style>
    <style:style style:name="Footnote" style:display-name="Footnote" style:family="paragraph" style:parent-style-name="Standard">
      <style:paragraph-properties fo:margin-left="0.2361in" fo:text-indent="-0.2361in">
        <style:tab-stops/>
      </style:paragraph-properties>
      <style:text-properties fo:font-size="10pt" style:font-size-asian="10pt" style:font-size-complex="10pt" fo:hyphenate="true"/>
    </style:style>
    <style:style style:name="Internetlink" style:display-name="Internet link" style:family="text">
      <style:text-properties style:text-underline-type="single" style:text-underline-style="solid" style:text-underline-width="auto" style:text-underline-mode="continuous" style:text-underline-color="#FFFFFF"/>
    </style:style>
    <style:style style:name="NumberingSymbols" style:display-name="Numbering Symbols" style:family="text"/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FootnoteCharacters1" style:display-name="Footnote Characters1" style:family="text">
      <style:text-properties style:text-position="super 65%"/>
    </style:style>
    <style:style style:name="FootnoteCharacters11" style:display-name="Footnote Characters11" style:family="text">
      <style:text-properties style:text-position="super 65%"/>
    </style:style>
    <style:style style:name="FootnoteCharacters111" style:display-name="Footnote Characters111" style:family="text">
      <style:text-properties style:text-position="super 65%"/>
    </style:style>
    <style:style style:name="FootnoteCharacters1111" style:display-name="Footnote Characters1111" style:family="text">
      <style:text-properties style:text-position="super 65%"/>
    </style:style>
    <style:style style:name="FootnoteCharacters11111" style:display-name="Footnote Characters11111" style:family="text">
      <style:text-properties style:text-position="super 65%"/>
    </style:style>
    <style:style style:name="EndnoteSymbol" style:display-name="Endnote Symbol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EndnoteCharacters1" style:display-name="Endnote Characters1" style:family="text">
      <style:text-properties style:text-position="super 65%"/>
    </style:style>
    <style:style style:name="EndnoteCharacters11" style:display-name="Endnote Characters11" style:family="text">
      <style:text-properties style:text-position="super 65%"/>
    </style:style>
    <style:style style:name="EndnoteCharacters111" style:display-name="Endnote Characters111" style:family="text">
      <style:text-properties style:text-position="super 65%"/>
    </style:style>
    <style:style style:name="EndnoteCharacters1111" style:display-name="Endnote Characters1111" style:family="text">
      <style:text-properties style:text-position="super 65%"/>
    </style:style>
    <style:style style:name="EndnoteCharacters11111" style:display-name="Endnote Characters11111" style:family="text">
      <style:text-properties style:text-position="super 65%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style:font-name-complex="Mangal" style:font-size-complex="9pt" fo:hyphenate="false"/>
    </style:style>
    <style:style style:name="Marquedecommentaire" style:display-name="Marque de commentaire" style:family="text" style:parent-style-name="Policepardéfaut">
      <style:text-properties fo:font-size="8pt" style:font-size-asian="8pt" style:font-size-complex="8pt"/>
    </style:style>
    <style:style style:name="Commentaire" style:display-name="Commentaire" style:family="paragraph" style:parent-style-name="Normal">
      <style:text-properties style:font-name-complex="Mangal" style:font-size-complex="9pt" fo:hyphenate="false"/>
    </style:style>
    <style:style style:name="CommentaireCar" style:display-name="Commentaire Car" style:family="text" style:parent-style-name="Policepardéfaut">
      <style:text-properties style:font-name-complex="Mangal" style:font-size-complex="9pt"/>
    </style:style>
    <style:style style:name="Objetducommentaire" style:display-name="Objet du commentaire" style:family="paragraph" style:parent-style-name="Commentaire" style:next-style-name="Commentaire">
      <style:text-properties fo:font-weight="bold" style:font-weight-asian="bold" style:font-weight-complex="bold" fo:hyphenate="false"/>
    </style:style>
    <style:style style:name="ObjetducommentaireCar" style:display-name="Objet du commentaire Car" style:family="text" style:parent-style-name="CommentaireCar">
      <style:text-properties style:font-name-complex="Mangal" fo:font-weight="bold" style:font-weight-asian="bold" style:font-weight-complex="bold" style:font-size-complex="9pt"/>
    </style:style>
    <text:list-style style:name="WW_OutlineListStyle_2" style:display-name="WW_OutlineListStyle_2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 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 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 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Outline" style:display-name="Outline">
      <text:list-level-style-number text:level="1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 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oList" style:display-name="No List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Numbering123" style:display-name="Numbering 123">
      <text:list-level-style-number text:level="1" style:num-suffix="." style:num-list-format-name="NLF2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list-format-name="NLF2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list-format-name="NLF2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list-format-name="NLF2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list-format-name="NLF2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list-format-name="NLF2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style:num-suffix="." style:num-list-format-name="NLF2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style:num-suffix="." style:num-list-format-name="NLF2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style:num-suffix="." style:num-list-format-name="NLF2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text:list-style style:name="Numberingabc" style:display-name="Numbering abc">
      <text:list-level-style-number text:level="1" style:num-suffix="." style:num-list-format-name="NLF2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list-format-name="NLF2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list-format-name="NLF2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list-format-name="NLF2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list-format-name="NLF2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list-format-name="NLF2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2" style:display-name="WWNum2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" style:display-name="WWNum3">
      <text:list-level-style-number text:level="1" style:num-suffix=")" style:num-list-format-name="NLF4" style:num-format="a" style:num-letter-sync="true">
        <style:list-level-properties text:space-before="0.4923in" text:min-label-width="0in" text:list-level-position-and-space-mode="label-alignment">
          <style:list-level-label-alignment text:label-followed-by="nothing" fo:margin-left="0.4923in" fo:text-indent="0in"/>
        </style:list-level-properties>
      </text:list-level-style-number>
      <text:list-level-style-number text:level="2" style:num-suffix="." style:num-list-format-name="NLF4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4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4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4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4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4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4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WWNum4" style:display-name="WWNum4">
      <text:list-level-style-number text:level="1" style:num-suffix=")" style:num-list-format-name="NLF4" style:num-format="a" style:num-letter-sync="true">
        <style:list-level-properties text:space-before="0.4923in" text:min-label-width="0in" text:list-level-position-and-space-mode="label-alignment">
          <style:list-level-label-alignment text:label-followed-by="nothing" fo:margin-left="0.4923in" fo:text-indent="0in"/>
        </style:list-level-properties>
      </text:list-level-style-number>
      <text:list-level-style-number text:level="2" style:num-suffix="." style:num-list-format-name="NLF4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4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4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4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4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4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4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WWNum5" style:display-name="WWNum5">
      <text:list-level-style-number text:level="1" style:num-suffix=")" style:num-list-format-name="NLF4" style:num-format="a" style:num-letter-sync="true">
        <style:list-level-properties text:space-before="0.4923in" text:min-label-width="0in" text:list-level-position-and-space-mode="label-alignment">
          <style:list-level-label-alignment text:label-followed-by="nothing" fo:margin-left="0.4923in" fo:text-indent="0in"/>
        </style:list-level-properties>
      </text:list-level-style-number>
      <text:list-level-style-number text:level="2" style:num-suffix="." style:num-list-format-name="NLF4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4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4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4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4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4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4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WWNum6" style:display-name="WWNum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9" style:display-name="WWNum9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0" style:display-name="WWNum10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1" style:display-name="WWNum11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2" style:display-name="WWNum12">
      <text:list-level-style-number text:level="1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 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3" style:display-name="WWNum13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4" style:display-name="WWNum14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5" style:display-name="WWNum15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6" style:display-name="WWNum16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7" style:display-name="WWNum17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8" style:display-name="WWNum18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9" style:display-name="WWNum19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20" style:display-name="WWNum20">
      <text:list-level-style-number text:level="1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 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1" style:display-name="WWNum21">
      <text:list-level-style-number text:level="1" style:num-list-format-name="NLF5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list-format-name="NLF5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list-format-name="NLF5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list-format-name="NLF5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list-format-name="NLF5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list-format-name="NLF5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list-format-name="NLF5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list-format-name="NLF5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list-format-name="NLF5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22" style:display-name="WWNum22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3" style:display-name="WWNum23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4" style:display-name="WWNum24">
      <text:list-level-style-number text:level="1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)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4">
      <text:outline-level-style text:level="1" style:num-format=""/>
      <text:outline-level-style text:level="2" style:num-suffix=") 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suffix=".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/>
    </text:outline-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43LVL1" style:family="text">
      <style:text-properties style:font-name="Symbol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style style:name="WW_CharLFO47LVL1" style:family="text">
      <style:text-properties style:font-name="Symbol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6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) </number:text>
      <number:num-list-label text:level="3"/>
      <number:text>%3%.</number:text>
      <number:num-list-label text:level="4"/>
      <number:text>%4%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</number:text>
      <number:num-list-label text:level="2"/>
      <number:text>%2%) </number:text>
      <number:num-list-label text:level="3"/>
      <number:text>%3%.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%4%)</number:text>
      <number:num-list-label text:level="5"/>
      <number:text>%5%)</number:text>
      <number:num-list-label text:level="6"/>
      <number:text>%6%)</number:text>
      <number:num-list-label text:level="7"/>
      <number:text>%7%)</number:text>
      <number:num-list-label text:level="8"/>
      <number:text>%8%)</number:text>
      <number:num-list-label text:level="9"/>
      <number:text>%9%)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6">
      <number:num-list-label text:level="2"/>
      <number:text>%2%) </number:text>
      <number:num-list-label text:level="3"/>
      <number:text>%3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590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1972in"/>
      </style:footer-style>
    </style:page-layout>
    <style:style style:name="P2" style:parent-style-name="Titre2" style:family="paragraph">
      <style:paragraph-properties fo:margin-top="0in"/>
    </style:style>
  </office:automatic-styles>
  <office:master-styles>
    <style:master-page style:name="MP0" style:page-layout-name="PL0">
      <style:header>
        <text:h text:style-name="P2" text:outline-level="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Valentin Rietz</dc:creator>
    <meta:creation-date>2026-03-12T15:02:00Z</meta:creation-date>
    <dc:date>2026-08-03T12:26:00Z</dc:date>
    <meta:template xlink:href="Normal" xlink:type="simple"/>
    <meta:editing-cycles>130</meta:editing-cycles>
    <meta:editing-duration>PT55680S</meta:editing-duration>
    <meta:user-defined meta:name="AppVersion">15.0000</meta:user-defined>
    <meta:document-statistic meta:page-count="11" meta:paragraph-count="25" meta:word-count="1965" meta:character-count="12751" meta:row-count="90" meta:non-whitespace-character-count="10811"/>
  </office:meta>
</office:document-meta>
</file>